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breiden van het laagspanningsnet voor (nieuwbouw)huisaansluitingen in de buurt van Hoefweg 155 16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49996 in de buurt van Hoefweg 155 16, 2665CD, Bleiswijk. </text:p>
            <text:p text:style-name="common-al">Het uitbreiden van het laagspanningsnet voor (nieuwbouw)huisaansluitingen (verleend en verzonden 07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1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49996 </meta:user-defined>
    <dc:language>nl</dc:language>
    <meta:user-defined meta:name="OVERHEIDop.locatietype/OVERHEIDop.gebiedsmarkering">Adres</meta:user-defined>
    <meta:user-defined meta:name="DC.title">Toestemming voor het uitbreiden van het laagspanningsnet voor (nieuwbouw)huisaansluitingen in de buurt van Hoefweg 155 16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90</meta:user-defined>
    <meta:user-defined meta:name="OVERHEIDop.GmbID/DC.identifier">gmb-2026-374190</meta:user-defined>
    <meta:user-defined meta:name="OVERHEIDop.versieInformatie"/>
  </office:meta>
</office:document-meta>
</file>