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801418785i6f8593a0-0765-4198-a1a0-738a9c9ee42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 verkeersbesluit wijzigen kenteken gehandicaptenparkeerplaats, Arenborg hoek Roffart</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Arenborg, hoek Roffart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Arenborg, hoek Roffart (parkeervaknummer 120591481843)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78.90566037735849mm"><draw:image xlink:href="Pictures/Afbeelding1801418785i6f8593a0-0765-4198-a1a0-738a9c9ee427.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418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8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8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Arenborg hoek Roffart - Arenborg hoek Roffar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Arenborg hoek Roffart</meta:user-defined>
    <meta:user-defined meta:name="OVERHEIDop.verkeersbordcode">E6</meta:user-defined>
    <dc:language>nl</dc:language>
    <meta:user-defined meta:name="OVERHEIDop.locatietype/OVERHEIDop.gebiedsmarkering">Punt</meta:user-defined>
    <meta:user-defined meta:name="DC.title">Amsterdam Zuid, verkeersbesluit wijzigen kenteken gehandicaptenparkeerplaats, Arenborg hoek Roffart</meta:user-defined>
    <meta:user-defined meta:name="DCTERMS.W3CDTF/DCTERMS.available">2026-08-05</meta:user-defined>
    <meta:user-defined meta:name="DCTERMS.W3CDTF/OVERHEIDop.jaargang">2026</meta:user-defined>
    <meta:user-defined meta:name="OVERHEIDop.publicationIssue">374187</meta:user-defined>
    <meta:user-defined meta:name="OVERHEIDop.GmbID/DC.identifier">gmb-2026-374187</meta:user-defined>
    <meta:user-defined meta:name="OVERHEIDop.versieInformatie"/>
  </office:meta>
</office:document-meta>
</file>