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uitbreiden van het laagspanningsnet voor (nieuwbouw)huisaansluitingen in de buurt van Oesterstraat 35 te Berkel en Rodenrij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0960 in de buurt van Oesterstraat 35, 2651KC, Berkel en Rodenrijs. </text:p>
            <text:p text:style-name="common-al">Het uitbreiden van het laagspanningsnet voor (nieuwbouw)huisaansluitingen (verleend en verzonden 27-07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7416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6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6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0960 </meta:user-defined>
    <dc:language>nl</dc:language>
    <meta:user-defined meta:name="OVERHEIDop.locatietype/OVERHEIDop.gebiedsmarkering">Adres</meta:user-defined>
    <meta:user-defined meta:name="DC.title">Toestemming voor het uitbreiden van het laagspanningsnet voor (nieuwbouw)huisaansluitingen in de buurt van Oesterstraat 35 te Berkel en Rodenrijs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68</meta:user-defined>
    <meta:user-defined meta:name="OVERHEIDop.GmbID/DC.identifier">gmb-2026-374168</meta:user-defined>
    <meta:user-defined meta:name="OVERHEIDop.versieInformatie"/>
  </office:meta>
</office:document-meta>
</file>