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brug aan Middelweg Oost - Kempenaar ongenummerd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2875</text:p>
            <text:p text:style-name="common-al">Voor : Vervangen brug</text:p>
            <text:p text:style-name="common-al">Locatie : Middelweg Oost - Kempenaar ongenummerd, Wijk bij Duurstede</text:p>
            <text:p text:style-name="common-al">Datum ontvangst : 27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3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875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vervangen van de brug aan Middelweg Oost - Kempenaar ongenummerd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66</meta:user-defined>
    <meta:user-defined meta:name="OVERHEIDop.GmbID/DC.identifier">gmb-2026-374166</meta:user-defined>
    <meta:user-defined meta:name="OVERHEIDop.versieInformatie"/>
  </office:meta>
</office:document-meta>
</file>