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336743956i25b55162-05c1-4cc1-9e76-57dc0e78277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oord, verkeersbesluit aanleg gehandicaptenparkeerplaats op kenteken, Dierenriem ter hoogte van Virgohof 51-103</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p de Dierenriem ter hoogte van Virgohof 51-103 (parkeervaknummer 120495492359)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86.50754716981132mm"><draw:image xlink:href="Pictures/Afbeelding1336743956i25b55162-05c1-4cc1-9e76-57dc0e782774.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416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6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6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Dierenriem ter hoogte van Virgohof 51-103 - Dierenriem ter hoogte van Virgohof 51-103</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Dierenriem ter hoogte van Virgohof 51-103</meta:user-defined>
    <meta:user-defined meta:name="OVERHEIDop.verkeersbordcode">E6</meta:user-defined>
    <dc:language>nl</dc:language>
    <meta:user-defined meta:name="OVERHEIDop.locatietype/OVERHEIDop.gebiedsmarkering">Punt</meta:user-defined>
    <meta:user-defined meta:name="DC.title">Amsterdam Noord, verkeersbesluit aanleg gehandicaptenparkeerplaats op kenteken, Dierenriem ter hoogte van Virgohof 51-103</meta:user-defined>
    <meta:user-defined meta:name="DCTERMS.W3CDTF/DCTERMS.available">2026-08-05</meta:user-defined>
    <meta:user-defined meta:name="DCTERMS.W3CDTF/OVERHEIDop.jaargang">2026</meta:user-defined>
    <meta:user-defined meta:name="OVERHEIDop.publicationIssue">374164</meta:user-defined>
    <meta:user-defined meta:name="OVERHEIDop.GmbID/DC.identifier">gmb-2026-374164</meta:user-defined>
    <meta:user-defined meta:name="OVERHEIDop.versieInformatie"/>
  </office:meta>
</office:document-meta>
</file>