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Circus Jol - Daar is niks te dol Burendag op 26 september 2026, Jol te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Evenementenvergunning ontvangen. De vergunning/ontheffing is aangevraagd voor Circus Jol - Daar is niks te dol Burendag op 26 september 2026 aan het Jol te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Evenementenvergunning ontvangen op 03-08-2026. We nemen waarschijnlijk voor 27-09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741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3668971</meta:user-defined>
    <dc:language>nl</dc:language>
    <meta:user-defined meta:name="OVERHEIDop.locatietype/OVERHEIDop.gebiedsmarkering">Punt</meta:user-defined>
    <meta:user-defined meta:name="DC.title">Aanvraag Evenementenvergunning, Circus Jol - Daar is niks te dol Burendag op 26 september 2026, Jol te Mepp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61</meta:user-defined>
    <meta:user-defined meta:name="OVERHEIDop.GmbID/DC.identifier">gmb-2026-374161</meta:user-defined>
    <meta:user-defined meta:name="OVERHEIDop.versieInformatie"/>
  </office:meta>
</office:document-meta>
</file>