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geluidsontheffing op 14 augustus 2026, zaaknummer 170149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esterveld hebben op 29 juli 2026 het volgende besluit genomen en verzonden; het verlenen van een geluidsontheffing voor het organiseren van Moonlight zwemmen in het zwembad "de Kerkvlekken" aan de Havelter Schapendrift 9 te Havelte, op vrijdag 14 augustus van 19.30 uur tot 21.30 uur, ingeboekt met het volgende zaaknummer: 170149297. </text:p>
            <text:p text:style-name="common-al"/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 </text:p>
            <text:p text:style-name="common-al"/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burgemeester en wethouders van de Gemeente Westerveld, Postbus 50, 7970 AB Havelte. </text:p>
            <text:p text:style-name="common-al"/>
            <text:p text:style-name="common-al">
            <text:span text:style-name="nadrukvet">Aanvragen voorlopige voorziening</text:span>
          </text:p>
            <text:p text:style-name="last-al">In spoedeisende gevallen kunt u de rechtbank vragen een voorlopige voorziening te treffen. Een voorlopige voorziening vraagt u aan bij de Voorzieningenrechter van de Rechtbank Noord-Nederland, Afdeling bestuursrecht, Postbus 150, 9700 AD Groningen. U kunt een verzoekschrift voor een voorlopige voorziening ook digitaal indienen. Daarvoor moet u wel beschikken over een elektronische handtekening (DigiD). De Rechtbank brengt voor een verzoek om een voorlopige voorziening kosten bij u in reke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1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Gemeente Westerveld, verleende geluidsontheffing op 14 augustus 2026, zaaknummer 17014929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59</meta:user-defined>
    <meta:user-defined meta:name="OVERHEIDop.GmbID/DC.identifier">gmb-2026-374159</meta:user-defined>
    <meta:user-defined meta:name="OVERHEIDop.versieInformatie"/>
  </office:meta>
</office:document-meta>
</file>