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210332186ifb567eb2-3c46-48cd-b3fa-6613a77aad9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oord, verkeersbesluit opheffen gehandicaptenparkeerplaats op kenteken, Bremstraat 14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Bremstraat 14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Bremstraat 14 (parkeervaknummer 122419489099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9.00943396226414mm"><draw:image xlink:href="Pictures/Afbeelding210332186ifb567eb2-3c46-48cd-b3fa-6613a77aad9d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1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Bremstraat 14 - Bremstraat 1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Bremstraat 14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oord, verkeersbesluit opheffen gehandicaptenparkeerplaats op kenteken, Bremstraat 1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55</meta:user-defined>
    <meta:user-defined meta:name="OVERHEIDop.GmbID/DC.identifier">gmb-2026-374155</meta:user-defined>
    <meta:user-defined meta:name="OVERHEIDop.versieInformatie"/>
  </office:meta>
</office:document-meta>
</file>