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chikking evaluatie Velperweg 76, parkeerterrein west te Arnhem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chikking evaluatie. </text:p>
            <text:p text:style-name="common-al"> Op 6 juli 2026 heeft Aelmans Milieu Oss bv namens Klok Milieu bv een evaluatierapport ingediend van de uitgevoerde bodemsanering van de bodemverontreiniging aan de Velperweg 76 te Arnhem (locatienr: 0014). </text:p>
            <text:p text:style-name="common-al"/>
            <text:p text:style-name="common-al">Op grond van het rapport stemmen wij, in de beschikking evaluatie, in met het resultaat van de sanering en stellen wij de gebruiksbeperkingen vast voor deze locatie. </text:p>
            <text:p text:style-name="tussenkopcur">Bezwaar maken</text:p>
            <text:p text:style-name="common-al">Belanghebbenden kunnen tegen deze beschikking bezwaar maken. </text:p>
            <text:p text:style-name="common-al">Zie toelichting '<text:a xlink:href="http://www.arnhem.nl/actueel/Openbare_bekendmakingen/inzien_en_bezwaar_maken " xlink:type="simple">bezwaarschrift</text:a>".</text:p>
            <text:p text:style-name="common-al"/>
            <text:p text:style-name="tussenkopcur">Inzien</text:p>
            <text:p text:style-name="common-al">Via deze link is het dossier gedurende 6 weken te bekijken: </text:p>
            <text:p text:style-name="common-al">
            <text:a xlink:href="https://open.arnhem.nl/data/bodem/inzage5191719-0014.53.07.pdf" xlink:type="simple">https://open.arnhem.nl/data/bodem/inzage5191719-0014.53.07.pdf</text:a>
          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741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Beschikking evaluatie Velperweg 76, parkeerterrein west te Arnhem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154</meta:user-defined>
    <meta:user-defined meta:name="OVERHEIDop.GmbID/DC.identifier">gmb-2026-374154</meta:user-defined>
    <meta:user-defined meta:name="OVERHEIDop.versieInformatie"/>
  </office:meta>
</office:document-meta>
</file>