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unststof kozijnen met trippelglas plaatsen voorzijde huis, Louise Hardenbergsingel 21 2331BM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3651</text:p>
            <text:p text:style-name="common-al">
            <text:span text:style-name="nadrukvet">Ingekomen:</text:span> 03-08-2026</text:p>
            <text:p text:style-name="common-al">
            <text:span text:style-name="nadrukvet">Locatie:</text:span> Louise Hardenbergsingel 21 2331BM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3651" xlink:type="simple">publicatiesomgevingsvergunningen@leiden.nl</text:a> de volgende gegevens:</text:p>
            <text:p text:style-name="common-al">-het kenmerk van de aanvraag: Z/26/4023651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415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3651</meta:user-defined>
    <meta:user-defined meta:name="DCTERMS.abstract">kunststof kozijnen met trippelglas plaatsen voorzijde hui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kunststof kozijnen met trippelglas plaatsen voorzijde huis, Louise Hardenbergsingel 21 2331BM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8_GFO_ZAKEN_836053_Samenvatting 000|exb-2026-27939</meta:user-defined>
    <meta:user-defined meta:name="OVERHEIDop.publicationIssue">374152</meta:user-defined>
    <meta:user-defined meta:name="OVERHEIDop.GmbID/DC.identifier">gmb-2026-374152</meta:user-defined>
    <meta:user-defined meta:name="OVERHEIDop.versieInformatie"/>
  </office:meta>
</office:document-meta>
</file>