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994393503i97105814-57c3-4f55-858d-1effd9e346d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Mendelhof 14-15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Mendelhof 14-15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Mendelhof 14-15 (parkeervaknummer 124913484974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8.52830188679245mm"><draw:image xlink:href="Pictures/Afbeelding1994393503i97105814-57c3-4f55-858d-1effd9e346d7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1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Mendelhof 14-15 - Mendelhof 14-1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Mendelhof 14-1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Mendelhof 14-1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49</meta:user-defined>
    <meta:user-defined meta:name="OVERHEIDop.GmbID/DC.identifier">gmb-2026-374149</meta:user-defined>
    <meta:user-defined meta:name="OVERHEIDop.versieInformatie"/>
  </office:meta>
</office:document-meta>
</file>