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int-Michielsgestel - Melding Besluit activiteiten leefomgeving (Bal) – Oud Laar 3, 5258 TK Berlicum, Verzoeklocatie 202607140046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int-Michielsgestel delen mee dat zij de volgende melding hebben ontvangen:</text:p>
            <text:p text:style-name="common-al">Voor: Het aanleggen van een gesloten bodemenergiesysteem</text:p>
            <text:p text:style-name="common-al">Locatie: Oud Laar 3, 5258 TK Berlicum, Verzoeklocatie 2026071400461</text:p>
            <text:p text:style-name="common-al">DSO-kenmerk: 2026071400461</text:p>
            <text:p text:style-name="common-al">Zaaknummer: Z/510901</text:p>
            <text:p text:style-name="common-al">Datum ontvangen: 14-07-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7414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4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4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int-Michielsgest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090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Gemeente Sint-Michielsgestel - Melding Besluit activiteiten leefomgeving (Bal) – Oud Laar 3, 5258 TK Berlicum, Verzoeklocatie 2026071400461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44</meta:user-defined>
    <meta:user-defined meta:name="OVERHEIDop.GmbID/DC.identifier">gmb-2026-374144</meta:user-defined>
    <meta:user-defined meta:name="OVERHEIDop.versieInformatie"/>
  </office:meta>
</office:document-meta>
</file>