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16982112i1a0e35e1-afdf-4afc-97f3-f9b6e1ca361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wijzigen kenteken gehandicaptenparkeerplaats, Wethouder Serrurierstraat 20-39</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Wethouder Serrurierstraat 20-39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Wethouder Serrurierstraat 20-39 (parkeervaknummer 127735478330)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9.8754716981132mm"><draw:image xlink:href="Pictures/Afbeelding1616982112i1a0e35e1-afdf-4afc-97f3-f9b6e1ca3612.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1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Wethouder Serrurierstraat 20-39 - Wethouder Serrurierstraat 20-3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Wethouder Serrurierstraat 20-39</meta:user-defined>
    <meta:user-defined meta:name="OVERHEIDop.verkeersbordcode">E6</meta:user-defined>
    <dc:language>nl</dc:language>
    <meta:user-defined meta:name="OVERHEIDop.locatietype/OVERHEIDop.gebiedsmarkering">Punt</meta:user-defined>
    <meta:user-defined meta:name="DC.title">Amsterdam Zuidoost, verkeersbesluit wijzigen kenteken gehandicaptenparkeerplaats, Wethouder Serrurierstraat 20-39</meta:user-defined>
    <meta:user-defined meta:name="DCTERMS.W3CDTF/DCTERMS.available">2026-08-05</meta:user-defined>
    <meta:user-defined meta:name="DCTERMS.W3CDTF/OVERHEIDop.jaargang">2026</meta:user-defined>
    <meta:user-defined meta:name="OVERHEIDop.publicationIssue">374142</meta:user-defined>
    <meta:user-defined meta:name="OVERHEIDop.GmbID/DC.identifier">gmb-2026-374142</meta:user-defined>
    <meta:user-defined meta:name="OVERHEIDop.versieInformatie"/>
  </office:meta>
</office:document-meta>
</file>