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950832706i584b8f5e-4c44-417c-bd30-a34cf141540b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West, verkeersbesluit opheffen gehandicaptenparkeerplaats op kenteken, Assendelftstraat 65-77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Assendelftstraat 65-77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Assendelftstraat 65-77 (parkeervaknummer 120419489062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6.2188679245283mm"><draw:image xlink:href="Pictures/Afbeelding950832706i584b8f5e-4c44-417c-bd30-a34cf141540b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14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4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4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Assendelftstraat 65-77 - Assendelftstraat 65-77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Assendelftstraat 65-77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Amsterdam West, verkeersbesluit opheffen gehandicaptenparkeerplaats op kenteken, Assendelftstraat 65-77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41</meta:user-defined>
    <meta:user-defined meta:name="OVERHEIDop.GmbID/DC.identifier">gmb-2026-374141</meta:user-defined>
    <meta:user-defined meta:name="OVERHEIDop.versieInformatie"/>
  </office:meta>
</office:document-meta>
</file>