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saachmole 4, 8531 WC Lemmer, Houtsaachmole 6, 8531 WC Lemmer: aanvraag omgevingsvergunning voor het hernieuwde aanvraag voor het gewijzigd bouwen van een bedrijfsloods. (Z.90899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-07-2026 is een omgevingsvergunning aangevraagd voor deze locatie. De aanvraag omvat het hernieuwde aanvraag voor het gewijzigd bouwen van een bedrijfsloods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7414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0899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Houtsaachmole 4, 8531 WC Lemmer, Houtsaachmole 6, 8531 WC Lemmer: aanvraag omgevingsvergunning voor het hernieuwde aanvraag voor het gewijzigd bouwen van een bedrijfsloods. (Z.908993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40</meta:user-defined>
    <meta:user-defined meta:name="OVERHEIDop.GmbID/DC.identifier">gmb-2026-374140</meta:user-defined>
    <meta:user-defined meta:name="OVERHEIDop.versieInformatie"/>
  </office:meta>
</office:document-meta>
</file>