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485de360-85d5-47d5-9f56-3dcc3ac9576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3-4">
      <text:list-level-style-bullet text:bullet-char="•" text:level="1">
        <style:list-level-properties text:min-label-width="10mm"/>
      </text:list-level-style-bullet>
    </text:list-style>
    <text:list-style style:name="id1-3-2-2-1-1-3-4-1">
      <text:list-level-style-bullet text:bullet-char="•" text:level="1">
        <style:list-level-properties text:min-label-width="10mm"/>
      </text:list-level-style-bullet>
    </text:list-style>
    <text:list-style style:name="id1-3-2-2-1-1-3-4-2">
      <text:list-level-style-bullet text:bullet-char="•" text:level="1">
        <style:list-level-properties text:min-label-width="10mm"/>
      </text:list-level-style-bullet>
    </text:list-style>
    <text:list-style style:name="id1-3-2-2-1-1-3-4-3">
      <text:list-level-style-bullet text:bullet-char="•" text:level="1">
        <style:list-level-properties text:min-label-width="10mm"/>
      </text:list-level-style-bullet>
    </text:list-style>
    <text:list-style style:name="id1-3-2-2-1-1-3-4-4">
      <text:list-level-style-bullet text:bullet-char="•" text:level="1">
        <style:list-level-properties text:min-label-width="10mm"/>
      </text:list-level-style-bullet>
    </text:list-style>
    <text:list-style style:name="id1-3-2-2-1-1-3-4-5">
      <text:list-level-style-bullet text:bullet-char="•" text:level="1">
        <style:list-level-properties text:min-label-width="10mm"/>
      </text:list-level-style-bullet>
    </text:list-style>
    <text:list-style style:name="id1-3-2-2-1-1-3-4-6">
      <text:list-level-style-bullet text:bullet-char="•" text:level="1">
        <style:list-level-properties text:min-label-width="10mm"/>
      </text:list-level-style-bullet>
    </text:list-style>
    <text:list-style style:name="id1-3-2-2-1-1-3-4-7">
      <text:list-level-style-bullet text:bullet-char="•" text:level="1">
        <style:list-level-properties text:min-label-width="10mm"/>
      </text:list-level-style-bullet>
    </text:list-style>
    <text:list-style style:name="id1-3-2-2-1-1-3-4-8">
      <text:list-level-style-bullet text:bullet-char="•" text:level="1">
        <style:list-level-properties text:min-label-width="10mm"/>
      </text:list-level-style-bullet>
    </text:list-style>
    <text:list-style style:name="id1-3-2-2-1-1-3-4-9">
      <text:list-level-style-bullet text:bullet-char="•" text:level="1">
        <style:list-level-properties text:min-label-width="10mm"/>
      </text:list-level-style-bullet>
    </text:list-style>
    <text:list-style style:name="id1-3-2-2-1-1-3-4-10">
      <text:list-level-style-bullet text:bullet-char="•" text:level="1">
        <style:list-level-properties text:min-label-width="10mm"/>
      </text:list-level-style-bullet>
    </text:list-style>
    <text:list-style style:name="id1-3-2-2-1-1-3-4-11">
      <text:list-level-style-bullet text:bullet-char="•" text:level="1">
        <style:list-level-properties text:min-label-width="10mm"/>
      </text:list-level-style-bullet>
    </text:list-style>
    <text:list-style style:name="id1-3-2-2-1-1-3-4-12">
      <text:list-level-style-bullet text:bullet-char="•" text:level="1">
        <style:list-level-properties text:min-label-width="10mm"/>
      </text:list-level-style-bullet>
    </text:list-style>
    <text:list-style style:name="id1-3-2-2-1-1-3-4-13">
      <text:list-level-style-bullet text:bullet-char="•" text:level="1">
        <style:list-level-properties text:min-label-width="10mm"/>
      </text:list-level-style-bullet>
    </text:list-style>
    <text:list-style style:name="id1-3-2-2-1-1-3-4-14">
      <text:list-level-style-bullet text:bullet-char="•" text:level="1">
        <style:list-level-properties text:min-label-width="10mm"/>
      </text:list-level-style-bullet>
    </text:list-style>
    <text:list-style style:name="id1-3-2-2-1-1-3-4-15">
      <text:list-level-style-bullet text:bullet-char="•" text:level="1">
        <style:list-level-properties text:min-label-width="10mm"/>
      </text:list-level-style-bullet>
    </text:list-style>
    <text:list-style style:name="id1-3-2-2-1-1-3-4-16">
      <text:list-level-style-bullet text:bullet-char="•" text:level="1">
        <style:list-level-properties text:min-label-width="10mm"/>
      </text:list-level-style-bullet>
    </text:list-style>
    <text:list-style style:name="id1-3-2-2-1-1-3-4-17">
      <text:list-level-style-bullet text:bullet-char="•" text:level="1">
        <style:list-level-properties text:min-label-width="10mm"/>
      </text:list-level-style-bullet>
    </text:list-style>
    <text:list-style style:name="id1-3-2-2-1-1-3-4-18">
      <text:list-level-style-bullet text:bullet-char="•" text:level="1">
        <style:list-level-properties text:min-label-width="10mm"/>
      </text:list-level-style-bullet>
    </text:list-style>
    <text:list-style style:name="id1-3-2-2-1-1-3-4-19">
      <text:list-level-style-bullet text:bullet-char="•" text:level="1">
        <style:list-level-properties text:min-label-width="10mm"/>
      </text:list-level-style-bullet>
    </text:list-style>
    <text:list-style style:name="id1-3-2-2-1-1-3-4-20">
      <text:list-level-style-bullet text:bullet-char="•" text:level="1">
        <style:list-level-properties text:min-label-width="10mm"/>
      </text:list-level-style-bullet>
    </text:list-style>
    <text:list-style style:name="id1-3-2-2-1-1-3-4-21">
      <text:list-level-style-bullet text:bullet-char="•" text:level="1">
        <style:list-level-properties text:min-label-width="10mm"/>
      </text:list-level-style-bullet>
    </text:list-style>
    <text:list-style style:name="id1-3-2-2-1-1-3-4-22">
      <text:list-level-style-bullet text:bullet-char="•" text:level="1">
        <style:list-level-properties text:min-label-width="10mm"/>
      </text:list-level-style-bullet>
    </text:list-style>
    <text:list-style style:name="id1-3-2-2-1-1-3-4-23">
      <text:list-level-style-bullet text:bullet-char="•" text:level="1">
        <style:list-level-properties text:min-label-width="10mm"/>
      </text:list-level-style-bullet>
    </text:list-style>
    <text:list-style style:name="id1-3-2-2-1-1-3-4-24">
      <text:list-level-style-bullet text:bullet-char="•" text:level="1">
        <style:list-level-properties text:min-label-width="10mm"/>
      </text:list-level-style-bullet>
    </text:list-style>
    <text:list-style style:name="id1-3-2-2-1-1-3-4-25">
      <text:list-level-style-bullet text:bullet-char="•" text:level="1">
        <style:list-level-properties text:min-label-width="10mm"/>
      </text:list-level-style-bullet>
    </text:list-style>
    <text:list-style style:name="id1-3-2-2-1-1-3-4-26">
      <text:list-level-style-bullet text:bullet-char="•" text:level="1">
        <style:list-level-properties text:min-label-width="10mm"/>
      </text:list-level-style-bullet>
    </text:list-style>
    <text:list-style style:name="id1-3-2-2-1-1-3-4-27">
      <text:list-level-style-bullet text:bullet-char="•" text:level="1">
        <style:list-level-properties text:min-label-width="10mm"/>
      </text:list-level-style-bullet>
    </text:list-style>
    <text:list-style style:name="id1-3-2-2-1-1-3-4-28">
      <text:list-level-style-bullet text:bullet-char="•" text:level="1">
        <style:list-level-properties text:min-label-width="10mm"/>
      </text:list-level-style-bullet>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Verkeersbesluit tijdelijk instellen parkeerverbod voor twee parkeervakken Bleiswijkseweg ter hoogte van perceel 17</text:p>
      <text:section text:name="regeling_id1-3-2" text:style-name="regeling">
        <text:section text:name="aanhef_id1-3-2-1" text:style-name="aanhef">
          <text:section text:name="context_id1-3-2-1-1" text:style-name="context">
            <text:p text:style-name="context.al">2026-108273</text:p>
            <text:p text:style-name="context_bottom"/>
          </text:section>
          <text:p text:style-name="aanhef_wie">Namens burgemeester en wethouders van Zoetermeer</text:p>
          <text:section text:name="considerans_id1-3-2-1-3" text:style-name="considerans">
            <text:p text:style-name="considerans.al">daartoe bevoegd op grond van:</text:p>
            <text:list text:style-name="id1-3-2-1-3-2">
              <text:list-item text:style-override="id1-3-2-1-3-2-1">
                <text:number>-</text:number>
                <text:p text:style-name="al">artikel 18, lid 1, sub a,b,c en d van de Wegenverkeerswet 1994, </text:p>
              </text:list-item>
              <text:list-item text:style-override="id1-3-2-1-3-2-2">
                <text:number>-</text:number>
                <text:p text:style-name="al">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het plaatsen van het bord E4, als bedoeld in bijlage 1 van het Reglement verkeersregels en verkeerstekens 1990, voorzien van onderbord OB504, een onderbord waaruit blijkt dat de wegsleepregeling van toepassing is en een onderbord met de tekst “verboden te parkeren van 1 augustus tot en met 31 december 2026”, het gebruik van twee parkeervakken in de parkeerstrook aan de Bleiswijkseweg ter hoogte van perceel 17 tijdelijk te beperken, inhoudende dat op deze parkeervakken gedurende de op het onderbord vermelde periode niet mag worden geparkeerd;</text:p>
              </text:list-item>
              <text:list-item text:style-override="id1-3-2-2-1-1-2">
                <text:number>2.</text:number>
                <text:p text:style-name="al">dat de onder 1 beschreven verkeersmaatregel is vastgelegd op de bij dit verkeersbesluit behorende tekening, die als bijlage bij dit verkeersbesluit is toegevoegd en daarmee onderdeel is van dit besluit;</text:p>
              </text:list-item>
              <text:list-item text:style-override="id1-3-2-2-1-1-3">
                <text:number>3.</text:number>
                <text:p text:style-name="al">vast te leggen, dat aan dit besluit de volgende overwegingen ten grondslag liggen: </text:p>
                <text:p text:style-name="al">Overwegende;</text:p>
                <text:list text:style-name="id1-3-2-2-1-1-3-4">
                  <text:list-item text:style-override="id1-3-2-2-1-1-3-4-1">
                    <text:number>•</text:number>
                    <text:p text:style-name="al">dat de Bleiswijkseweg is gelegen binnen de gemeente Zoetermeer;</text:p>
                  </text:list-item>
                  <text:list-item text:style-override="id1-3-2-2-1-1-3-4-2">
                    <text:number>•</text:number>
                    <text:p text:style-name="al">dat de Bleiswijkseweg een gebiedsontsluitingsweg betreft waar een maximumsnelheid van 50 km/u geldt;</text:p>
                  </text:list-item>
                  <text:list-item text:style-override="id1-3-2-2-1-1-3-4-3">
                    <text:number>•</text:number>
                    <text:p text:style-name="al">dat ter hoogte van Bleiswijkseweg 17 aan de zuidzijde van de hoofdrijbaan van de Bleiswijkseweg een toegangsweg naar een woonwagenlocatie is gelegen;</text:p>
                  </text:list-item>
                  <text:list-item text:style-override="id1-3-2-2-1-1-3-4-4">
                    <text:number>•</text:number>
                    <text:p text:style-name="al">dat via deze toegangsweg een woonwagenlocatie wordt ontsloten;</text:p>
                  </text:list-item>
                  <text:list-item text:style-override="id1-3-2-2-1-1-3-4-5">
                    <text:number>•</text:number>
                    <text:p text:style-name="al">dat deze woonwagenlocatie, mede door de aanwezigheid van woonwagenstandplaatsen, aangrenzende percelen en parkeergelegenheid, feitelijk een meer verblijfsachtig karakter heeft dan de hoofdrijbaan van de Bleiswijkseweg;</text:p>
                  </text:list-item>
                  <text:list-item text:style-override="id1-3-2-2-1-1-3-4-6">
                    <text:number>•</text:number>
                    <text:p text:style-name="al">dat binnen deze woonwagenlocatie, ter hoogte van Bleiswijkseweg 17, parkeergelegenheid aanwezig is in de vorm van meerdere parkeervakken;</text:p>
                  </text:list-item>
                  <text:list-item text:style-override="id1-3-2-2-1-1-3-4-7">
                    <text:number>•</text:number>
                    <text:p text:style-name="al">dat twee parkeervakken in deze parkeerstrook zijn gelegen ter hoogte van het perceel Bleiswijkseweg 17;</text:p>
                  </text:list-item>
                  <text:list-item text:style-override="id1-3-2-2-1-1-3-4-8">
                    <text:number>•</text:number>
                    <text:p text:style-name="al">dat op het perceel Bleiswijkseweg 17 het plaatsen van een woonwagen en een berging is voorzien;</text:p>
                  </text:list-item>
                  <text:list-item text:style-override="id1-3-2-2-1-1-3-4-9">
                    <text:number>•</text:number>
                    <text:p text:style-name="al">dat voor het kunnen plaatsen van de woonwagen en de berging voldoende vrije ruimte tussen de toegangsweg en het perceel noodzakelijk is;</text:p>
                  </text:list-item>
                  <text:list-item text:style-override="id1-3-2-2-1-1-3-4-10">
                    <text:number>•</text:number>
                    <text:p text:style-name="al">dat het plaatsen van de woonwagen en de berging niet uitsluitend bestaat uit de feitelijke plaatsing daarvan, maar ook uit de daarmee samenhangende aan- en afvoerbewegingen, voorbereidende werkzaamheden, eventuele aansluitwerkzaamheden, inrichting van het perceel en afrondende werkzaamheden;</text:p>
                  </text:list-item>
                  <text:list-item text:style-override="id1-3-2-2-1-1-3-4-11">
                    <text:number>•</text:number>
                    <text:p text:style-name="al">dat het perceel gedurende deze tijdelijke plaatsings- en uitvoeringsperiode bereikbaar moet blijven vanaf de toegangsweg;</text:p>
                  </text:list-item>
                  <text:list-item text:style-override="id1-3-2-2-1-1-3-4-12">
                    <text:number>•</text:number>
                    <text:p text:style-name="al">dat wanneer op de twee parkeervakken ter hoogte van het perceel motorvoertuigen worden geparkeerd, de feitelijke bereikbaarheid van het perceel vanaf de toegangsweg onvoldoende is gewaarborgd;</text:p>
                  </text:list-item>
                  <text:list-item text:style-override="id1-3-2-2-1-1-3-4-13">
                    <text:number>•</text:number>
                    <text:p text:style-name="al">dat hierdoor de plaatsing van de woonwagen en de berging, de daarvoor noodzakelijke aan- en afvoerbewegingen en de overige daarmee samenhangende werkzaamheden kunnen worden belemmerd;</text:p>
                  </text:list-item>
                  <text:list-item text:style-override="id1-3-2-2-1-1-3-4-14">
                    <text:number>•</text:number>
                    <text:p text:style-name="al">dat het daarom noodzakelijk is om gedurende de tijdelijke plaatsings- en uitvoeringsperiode het parkeren op deze twee parkeervakken te verbieden;</text:p>
                  </text:list-item>
                  <text:list-item text:style-override="id1-3-2-2-1-1-3-4-15">
                    <text:number>•</text:number>
                    <text:p text:style-name="al">dat de maatregel uitsluitend betrekking heeft op twee parkeervakken in de parkeerstrook ter hoogte van Bleiswijkseweg 17;</text:p>
                  </text:list-item>
                  <text:list-item text:style-override="id1-3-2-2-1-1-3-4-16">
                    <text:number>•</text:number>
                    <text:p text:style-name="al">dat de maatregel daarmee beperkt blijft tot de parkeervakken die noodzakelijk zijn om de bereikbaarheid van het perceel te waarborgen;</text:p>
                  </text:list-item>
                  <text:list-item text:style-override="id1-3-2-2-1-1-3-4-17">
                    <text:number>•</text:number>
                    <text:p text:style-name="al">dat de overige parkeervakken in de parkeerstrook en de overige parkeergelegenheid in de omgeving beschikbaar blijven voor algemeen gebruik;</text:p>
                  </text:list-item>
                  <text:list-item text:style-override="id1-3-2-2-1-1-3-4-18">
                    <text:number>•</text:number>
                    <text:p text:style-name="al">dat de tijdelijke parkeerbeperking geldt tot en met 31 december 2026, tenzij eerder blijkt dat de maatregel niet langer noodzakelijk is voor de bereikbaarheid van het perceel;</text:p>
                  </text:list-item>
                  <text:list-item text:style-override="id1-3-2-2-1-1-3-4-19">
                    <text:number>•</text:number>
                    <text:p text:style-name="al">dat met deze einddatum rekening wordt gehouden met de voorziene plaatsings- en uitvoeringsperiode, de noodzakelijke aan- en afvoerbewegingen, de inrichting van het perceel, afrondende werkzaamheden en mogelijke uitloop van de werkzaamheden;</text:p>
                  </text:list-item>
                  <text:list-item text:style-override="id1-3-2-2-1-1-3-4-20">
                    <text:number>•</text:number>
                    <text:p text:style-name="al">dat de maatregel eerder kan worden beëindigd wanneer de bereikbaarheid van het perceel niet langer door geparkeerde voertuigen wordt belemmerd;</text:p>
                  </text:list-item>
                  <text:list-item text:style-override="id1-3-2-2-1-1-3-4-21">
                    <text:number>•</text:number>
                    <text:p text:style-name="al">dat de tijdelijke parkeerbeperking kenbaar wordt gemaakt door het plaatsen van het bord E4, voorzien van onderbord OB504, een onderbord waaruit blijkt dat de wegsleepregeling van toepassing is en een onderbord met de tekst “verboden te parkeren van 1 augustus tot en met 31 december 2026”;</text:p>
                  </text:list-item>
                  <text:list-item text:style-override="id1-3-2-2-1-1-3-4-22">
                    <text:number>•</text:number>
                    <text:p text:style-name="al">dat hierdoor voor weggebruikers duidelijk wordt dat de betreffende twee parkeervakken gedurende de op het onderbord vermelde periode niet mogen worden gebruikt om te parkeren;</text:p>
                  </text:list-item>
                  <text:list-item text:style-override="id1-3-2-2-1-1-3-4-23">
                    <text:number>•</text:number>
                    <text:p text:style-name="al">dat het waarborgen van de bereikbaarheid van het perceel Bleiswijkseweg 17 gedurende deze tijdelijke periode zwaarder weegt dan het tijdelijk beschikbaar houden van de twee betreffende parkeervakken voor algemeen parkeren;</text:p>
                  </text:list-item>
                  <text:list-item text:style-override="id1-3-2-2-1-1-3-4-24">
                    <text:number>•</text:number>
                    <text:p text:style-name="al">dat de nadelige gevolgen voor overige weggebruikers en parkeerders beperkt zijn, omdat de maatregel tijdelijk van aard is en slechts betrekking heeft op twee parkeervakken;</text:p>
                  </text:list-item>
                  <text:list-item text:style-override="id1-3-2-2-1-1-3-4-25">
                    <text:number>•</text:number>
                    <text:p text:style-name="al">dat met deze maatregel de bruikbaarheid van de weg en de bereikbaarheid van het aangrenzende perceel worden gewaarborgd;</text:p>
                  </text:list-item>
                  <text:list-item text:style-override="id1-3-2-2-1-1-3-4-26">
                    <text:number>•</text:number>
                    <text:p text:style-name="al">dat over de voorgenomen verkeersmaatregel overleg is gevoerd met de verkeersadviseur van de Politie Den Haag;</text:p>
                  </text:list-item>
                  <text:list-item text:style-override="id1-3-2-2-1-1-3-4-27">
                    <text:number>•</text:number>
                    <text:p text:style-name="al">dat gevoeglijk kan worden gesteld dat aan deze besluitvoering een zorgvuldige voorbereiding als bedoeld in artikel 3:2 van de Algemene wet bestuursrecht vooraf is gegaan;</text:p>
                  </text:list-item>
                  <text:list-item text:style-override="id1-3-2-2-1-1-3-4-28">
                    <text:number>•</text:number>
                    <text:p text:style-name="al">dat er geen sprake is van een besluit met onevenredig nadelige gevolgen als bedoeld in artikel 3:4 van de Algemene wet bestuursrecht;</text:p>
                  </text:list-item>
                </text:list>
              </text:list-item>
            </text:list>
            <text:p text:style-name="last-al">Dat de maatregel, gelet op artikel 2 lid 1 van de Wegenverkeerswet, strekt tot:</text:p>
            <text:list text:style-name="id1-3-2-2-1-3">
              <text:list-item text:style-override="id1-3-2-2-1-3-1">
                <text:number>a.</text:number>
                <text:p text:style-name="al">het verzekeren van de veiligheid op de weg;</text:p>
              </text:list-item>
              <text:list-item text:style-override="id1-3-2-2-1-3-2">
                <text:number>b.</text:number>
                <text:p text:style-name="al">het beschermen van weggebruikers en passagiers;</text:p>
              </text:list-item>
              <text:list-item text:style-override="id1-3-2-2-1-3-3">
                <text:number>c.</text:number>
                <text:p text:style-name="al">het in stand houden van de weg en het waarborgen van de bruikbaarheid daarvan;</text:p>
              </text:list-item>
              <text:list-item text:style-override="id1-3-2-2-1-3-4">
                <text:number>d.</text:number>
                <text:p text:style-name="al">het zoveel mogelijk waarborgen van de vrijheid van het verkeer;</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4 augustus 2026. </text:span>
          </text:p>
          </text:section>
          <text:section text:name="ondertekening_id1-3-2-3-2">
            <text:p><text:span text:style-name="functie">Namens het college van burgemeester en wethouders van Zoetermeer,</text:span></text:p>
          </text:section>
          <text:section text:name="ondertekening_id1-3-2-3-3">
            <text:p><text:span text:style-name="functie">de teammanager Installaties &amp; Verkeerstechniek van de afdeling Stadsbeheer.</text:span></text:p>
          </text:section>
        </text:section>
        <text:section text:name="bezwaarschrift_id1-3-2-4" text:style-name="bezwaarschrift">
          <text:p text:style-name="bezwaarschrift_top"/>
          <text:p text:style-name="bezwaarschrift_al">N.B.</text:p>
          <text:p text:style-name="bezwaarschrift_al">Belanghebbenden die zich niet met dit besluit kunnen verenigen, kunnen op grond van artikel 7:1 van de Algemene wet bestuursrecht daartegen binnen zes weken na publicatie ervan een gemotiveerd bezwaar indienen bij het college van burgemeester en wethouders van Zoetermeer (Postbus 15, 2700 AA Zoetermeer). Het indienen van een bezwaarschrift schorst de werking van een besluit niet. </text:p>
          <text:p text:style-name="bezwaarschrift_al">Hiertoe kan op grond van het bepaalde in artikel 8:81 van de Algemene wet bestuursrecht een verzoek tot het treffen van een voorlopige voorziening worden ingediend bij de voorzieningenrechter van de Rechtbank ’s Gravenhage (sector bestuursrecht, postbus 20302, 2500 EH Den Haag). In dat geval is het wel vereist dat de belanghebbende een bezwaarschrift tegen het betreffende besluit heeft ingediend en dat sprake is van een spoedeisend belang bij het treffen van die voorziening.</text:p>
          <text:p text:style-name="bezwaarschrift_al">
          <text:span text:style-name="nadrukvet">Bijlage bij verkeersbesluit tijdelijk instellen parkeerverbod voor twee parkeervakken Bleiswijkseweg ter hoogte van perceel 17</text:span>
        </text:p>
          <text:p text:style-name="bezwaarschrift_al">
          <text:span text:style-name="nadrukvet">Kenmerk verkeersbesluit: 2026-108273</text:span>
        </text:p>
          <text:p text:style-name="bezwaarschrift_al">
          <text:span text:style-name="nadrukvet">Datum: 4 augustus 2026</text:span>
        </text:p>
          <text:p text:style-name="bezwaarschrift_al">
          <draw:frame><draw:text-box><text:section text:name="plaatje_id1-3-2-4-7-1" text:style-name="plaatje">
            <text:p text:style-name="illustratie_id1-3-2-4-7-1-1"><draw:frame draw:style-name="illustratie_id1-3-2-4-7-1-1" text:anchor-type="paragraph" svg:width="130mm" svg:height="104.7mm"><draw:image xlink:href="Pictures/1i485de360-85d5-47d5-9f56-3dcc3ac9576b.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7-1-1" style:parent-style-name="Standard">
      <style:paragraph-properties style:line-spacing="0mm" style:text-autospace="none" ofo:line-height="0.001cm"/>
    </style:style>
    <style:style style:family="graphic" style:name="illustratie_id1-3-2-4-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7413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3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tijdelijk instellen parkeerverbod voor twee parkeervakken - Bleiswijkseweg ter hoogte van perceel 17</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08273</meta:user-defined>
    <meta:user-defined meta:name="OVERHEIDop.verkeersbordcode">E4</meta:user-defined>
    <dc:language>nl</dc:language>
    <meta:user-defined meta:name="OVERHEIDop.locatietype/OVERHEIDop.gebiedsmarkering">Adres</meta:user-defined>
    <meta:user-defined meta:name="DC.title">Verkeersbesluit tijdelijk instellen parkeerverbod voor twee parkeervakken Bleiswijkseweg ter hoogte van perceel 17</meta:user-defined>
    <meta:user-defined meta:name="DCTERMS.W3CDTF/DCTERMS.available">2026-08-06</meta:user-defined>
    <meta:user-defined meta:name="OVERHEIDop.externeBijlage">Bijlage vkb Bleiswijkseweg|exb-2026-27938</meta:user-defined>
    <meta:user-defined meta:name="DCTERMS.W3CDTF/OVERHEIDop.jaargang">2026</meta:user-defined>
    <meta:user-defined meta:name="OVERHEIDop.publicationIssue">374139</meta:user-defined>
    <meta:user-defined meta:name="OVERHEIDop.GmbID/DC.identifier">gmb-2026-374139</meta:user-defined>
    <meta:user-defined meta:name="OVERHEIDop.versieInformatie"/>
  </office:meta>
</office:document-meta>
</file>