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van de 1e en 2e verdieping tot 7 appartementen op het perceel Langestraat 88, 88 B en 92, 3811 A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bouwen van de 1e en 2e verdieping tot 7 appartementen op het perceel Langestraat 88, 88 B en 92, 3811 AK Amersfoort</text:span>
          </text:p>
            <text:p text:style-name="common-al">De Gemeente Amersfoort heeft op 03-08-2026 een omgevingsvergunning verleend voor het verbouwen van de 1e en 2e verdieping tot 7 appartementen op het perceel Langestraat 88 , 88B en 92, 3811 AK Amersfoort, met kenmerk CLZ-00031405.</text:p>
            <text:p text:style-name="common-al">Het betreft een revisie op in 2023 verleende vergunning.</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41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140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voor het verbouwen van de 1e en 2e verdieping tot 7 appartementen op het perceel Langestraat 88, 88 B en 92, 3811 AK Amersfoort</meta:user-defined>
    <meta:user-defined meta:name="DCTERMS.W3CDTF/DCTERMS.available">2026-08-05</meta:user-defined>
    <meta:user-defined meta:name="DCTERMS.W3CDTF/OVERHEIDop.jaargang">2026</meta:user-defined>
    <meta:user-defined meta:name="OVERHEIDop.publicationIssue">374127</meta:user-defined>
    <meta:user-defined meta:name="OVERHEIDop.GmbID/DC.identifier">gmb-2026-374127</meta:user-defined>
    <meta:user-defined meta:name="OVERHEIDop.versieInformatie"/>
  </office:meta>
</office:document-meta>
</file>