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Vroedschap 10, 1722 GX Zuid-Scha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omgevingsvergunning voor het bouwen van een dakopbouw met zaaknummer 1258975 op de locatie Vroedschap 10, 1722 GX Zuid-Scharwoude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41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0358</meta:user-defined>
    <dc:language>nl</dc:language>
    <meta:user-defined meta:name="OVERHEIDop.locatietype/OVERHEIDop.gebiedsmarkering">Punt</meta:user-defined>
    <meta:user-defined meta:name="DC.title">Besluit: Vergunning verleend Vroedschap 10, 1722 GX Zuid-Scharwou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26</meta:user-defined>
    <meta:user-defined meta:name="OVERHEIDop.GmbID/DC.identifier">gmb-2026-374126</meta:user-defined>
    <meta:user-defined meta:name="OVERHEIDop.versieInformatie"/>
  </office:meta>
</office:document-meta>
</file>