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endelssohnlaan 12, 7333 ET Apeldoorn, het vergrot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8-07-2026</text:p>
            <text:p text:style-name="common-al">Zaaknummer:  02006341654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41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1654</meta:user-defined>
    <dc:language>nl</dc:language>
    <meta:user-defined meta:name="OVERHEIDop.locatietype/OVERHEIDop.gebiedsmarkering">Punt</meta:user-defined>
    <meta:user-defined meta:name="DC.title">Aanvraag Omgevingsvergunning Mendelssohnlaan 12, 7333 ET Apeldoorn, het vergroten van een wo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20</meta:user-defined>
    <meta:user-defined meta:name="OVERHEIDop.GmbID/DC.identifier">gmb-2026-374120</meta:user-defined>
    <meta:user-defined meta:name="OVERHEIDop.versieInformatie"/>
  </office:meta>
</office:document-meta>
</file>