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Evenementen voor Mohammed Farmaniloop aan de Recreatiegebied De Groene Ster in Leeuwarden (EVK-2026-03895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Evenementen voor Mohammed Farmaniloop aan Recreatiegebied De Groene Ster in Leeuwarden </text:span>
          </text:p>
            <text:p text:style-name="common-al">Het evenement is op 19 augustus 2026.</text:p>
            <text:p text:style-name="common-al"/>
            <text:p text:style-name="last-al">Bezwaar: Tegen deze meldin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7411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EVK-2026-038958</meta:user-defined>
    <dc:language>nl</dc:language>
    <meta:user-defined meta:name="OVERHEIDop.locatietype/OVERHEIDop.gebiedsmarkering">Lijn</meta:user-defined>
    <meta:user-defined meta:name="DC.title">Kennisgeving Evenementen voor Mohammed Farmaniloop aan de Recreatiegebied De Groene Ster in Leeuwarden (EVK-2026-038958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16</meta:user-defined>
    <meta:user-defined meta:name="OVERHEIDop.GmbID/DC.identifier">gmb-2026-374116</meta:user-defined>
    <meta:user-defined meta:name="OVERHEIDop.versieInformatie"/>
  </office:meta>
</office:document-meta>
</file>