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Fraunhoferstraat 11-1 1098L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Zaakadres: Fraunhoferstraat 11-1 1098LN Amsterdam</text:p>
            <text:p text:style-name="common-al">Datum ontvangst: 30-07-2026</text:p>
            <text:p text:style-name="common-al">Zaaknummer: Z2026-03393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1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938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Aanvraag omzettingsvergunning Fraunhoferstraat 11-1 1098L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14</meta:user-defined>
    <meta:user-defined meta:name="OVERHEIDop.GmbID/DC.identifier">gmb-2026-374114</meta:user-defined>
    <meta:user-defined meta:name="OVERHEIDop.versieInformatie"/>
  </office:meta>
</office:document-meta>
</file>