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aliseren van kuilvoerplaten, Lebbenbruggedijk 32, 7271 SB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aanvraag ontvangen voor het realiseren van kuilvoerplaten op locatie Lebbenbruggedijk 32, 7271 SB Borculo. De aanvraag is geregistreerd onder zaaknummer Z2026-00001432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411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32</meta:user-defined>
    <meta:user-defined meta:name="DCTERMS.abstract">Betreft: Aanvraag op locatie Lebbenbruggedijk 32, 7271SB Borcu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realiseren van kuilvoerplaten, Lebbenbruggedijk 32, 7271 SB Borcu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11</meta:user-defined>
    <meta:user-defined meta:name="OVERHEIDop.GmbID/DC.identifier">gmb-2026-374111</meta:user-defined>
    <meta:user-defined meta:name="OVERHEIDop.versieInformatie"/>
  </office:meta>
</office:document-meta>
</file>