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604602845i41f22b54-059b-4b65-b805-63d931106ee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opheffen gehandicaptenparkeerplaats op kenteken, Voorburgstraat 260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Voorburgstraat 260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Voorburgstraat 260 (parkeervaknummer 117592484658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6.31509433962263mm"><draw:image xlink:href="Pictures/Afbeelding604602845i41f22b54-059b-4b65-b805-63d931106eea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1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Voorburgstraat 260 - Voorburgstraat 26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Voorburgstraat 260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Amsterdam Nieuw-West, verkeersbesluit opheffen gehandicaptenparkeerplaats op kenteken, Voorburgstraat 26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08</meta:user-defined>
    <meta:user-defined meta:name="OVERHEIDop.GmbID/DC.identifier">gmb-2026-374108</meta:user-defined>
    <meta:user-defined meta:name="OVERHEIDop.versieInformatie"/>
  </office:meta>
</office:document-meta>
</file>