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wijziging op de reeds verleende vergunning renoveren van het dak en wijzigen kozijnen Oude Grintweg 79 5688MB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mgevingsvergunning ontvangen. De vergunning is aangevraagd voor een wijziging op de reeds verleende vergunning renoveren van het dak en wijzigen kozijnen en dakkapel aan Oude Grintweg 79 5688MB Oirschot. Het kenmerk van de gemeente voor deze zaak is 082382843.</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31-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741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2843</meta:user-defined>
    <meta:user-defined meta:name="DCTERMS.abstract">wijziging op de reeds verleende vergunning renoveren van het dak en wijzigen kozijnen en dakkapel</meta:user-defined>
    <dc:language>nl</dc:language>
    <meta:user-defined meta:name="OVERHEIDop.locatietype/OVERHEIDop.gebiedsmarkering">Vlak</meta:user-defined>
    <meta:user-defined meta:name="DC.title">Aanvraag vergunning voor een wijziging op de reeds verleende vergunning renoveren van het dak en wijzigen kozijnen Oude Grintweg 79 5688MB Oirschot</meta:user-defined>
    <meta:user-defined meta:name="DCTERMS.W3CDTF/DCTERMS.available">2026-08-05</meta:user-defined>
    <meta:user-defined meta:name="DCTERMS.W3CDTF/OVERHEIDop.jaargang">2026</meta:user-defined>
    <meta:user-defined meta:name="OVERHEIDop.publicationIssue">374104</meta:user-defined>
    <meta:user-defined meta:name="OVERHEIDop.GmbID/DC.identifier">gmb-2026-374104</meta:user-defined>
    <meta:user-defined meta:name="OVERHEIDop.versieInformatie"/>
  </office:meta>
</office:document-meta>
</file>