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73716488i7208e382-0d62-44b1-b70f-39573c50acb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aanleg gehandicaptenparkeerplaats op kenteken, Sumatrastraat 20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Sumatrastraat 200 (parkeervaknummer 124548485772)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90.35660377358491mm"><draw:image xlink:href="Pictures/Afbeelding1173716488i7208e382-0d62-44b1-b70f-39573c50acbe.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410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0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0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Sumatrastraat 200 - Sumatrastraat 20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Sumatrastraat 200</meta:user-defined>
    <meta:user-defined meta:name="OVERHEIDop.verkeersbordcode">E6</meta:user-defined>
    <dc:language>nl</dc:language>
    <meta:user-defined meta:name="OVERHEIDop.locatietype/OVERHEIDop.gebiedsmarkering">Adres</meta:user-defined>
    <meta:user-defined meta:name="DC.title">Amsterdam Oost, verkeersbesluit aanleg gehandicaptenparkeerplaats op kenteken, Sumatrastraat 200</meta:user-defined>
    <meta:user-defined meta:name="DCTERMS.W3CDTF/DCTERMS.available">2026-08-05</meta:user-defined>
    <meta:user-defined meta:name="DCTERMS.W3CDTF/OVERHEIDop.jaargang">2026</meta:user-defined>
    <meta:user-defined meta:name="OVERHEIDop.publicationIssue">374101</meta:user-defined>
    <meta:user-defined meta:name="OVERHEIDop.GmbID/DC.identifier">gmb-2026-374101</meta:user-defined>
    <meta:user-defined meta:name="OVERHEIDop.versieInformatie"/>
  </office:meta>
</office:document-meta>
</file>