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Valkenkamp 554, 3607MJ Maarssen - de sloop bestaande en bouw nieuwe huisvesting De Valkenier (de Abron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de sloop bestaande en bouw nieuwe huisvesting De Valkenier (de Abrona) op de locatie Valkenkamp 554, 3607MJ Maarssen.</text:p>
            <text:p text:style-name="common-al">Datum besluit: 28 juli 2026</text:p>
            <text:p text:style-name="common-al">Zaaknummer: Z2026-00000992</text:p>
            <text:p text:style-name="common-al">U kunt bezwaar maken tot en met 14 september 2026</text:p>
            <text:p text:style-name="common-al">
            <text:span text:style-name="nadrukvet">Inzien</text:span>
          </text:p>
            <text:p text:style-name="common-al">U kunt de documenten met zaaknummer Z2026-00000992 tot 14 september 2026 inzien. Dit kan via de knop 'Bekijk documenten' aan de linkerkant van deze pagina, onder het kopje 'Extra informatie'. U kunt ook de link jeleefomgeving.nl/inzien/823214527/e699c099-9bb5-4b5e-9f27-a6837deb3265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4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410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Z2026-00000992</meta:user-defined>
    <meta:user-defined meta:name="DCTERMS.abstract">Betreft: Beschikking op aanvraag op locatie Valkenkamp 554, 3607MJ Maarss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Valkenkamp 554, 3607MJ Maarssen - de sloop bestaande en bouw nieuwe huisvesting De Valkenier (de Abrona)</meta:user-defined>
    <meta:user-defined meta:name="OVERHEIDop.datumEindeReactietermijn">2026-09-14</meta:user-defined>
    <meta:user-defined meta:name="OVERHEIDop.terinzageleggingBG">https://jeleefomgeving.nl/inzien/823214527/e699c099-9bb5-4b5e-9f27-a6837deb3265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00</meta:user-defined>
    <meta:user-defined meta:name="OVERHEIDop.GmbID/DC.identifier">gmb-2026-374100</meta:user-defined>
    <meta:user-defined meta:name="OVERHEIDop.versieInformatie"/>
  </office:meta>
</office:document-meta>
</file>