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indeling appartementen begane grond, Turfmarkt 2 2312C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3646</text:p>
            <text:p text:style-name="common-al">
            <text:span text:style-name="nadrukvet">Ingekomen:</text:span> 01-08-2026</text:p>
            <text:p text:style-name="common-al">
            <text:span text:style-name="nadrukvet">Locatie:</text:span> Turfmarkt 2 2312CD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3646" xlink:type="simple">publicatiesomgevingsvergunningen@leiden.nl</text:a> de volgende gegevens:</text:p>
            <text:p text:style-name="common-al">-het kenmerk van de aanvraag: Z/26/402364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40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3646</meta:user-defined>
    <meta:user-defined meta:name="DCTERMS.abstract">wijzigen indeling appartementen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en indeling appartementen begane grond, Turfmarkt 2 2312CD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050_Samenvatting 000|exb-2026-27925</meta:user-defined>
    <meta:user-defined meta:name="OVERHEIDop.publicationIssue">374086</meta:user-defined>
    <meta:user-defined meta:name="OVERHEIDop.GmbID/DC.identifier">gmb-2026-374086</meta:user-defined>
    <meta:user-defined meta:name="OVERHEIDop.versieInformatie"/>
  </office:meta>
</office:document-meta>
</file>