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6 bomen (soort onbekend), Kerkstraat, t.h.v. nr. 86</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
            
          </text:p>
            <text:p text:style-name="common-al">Op 30 juli 2026 hebben wij een aanvraag ontvangen voor Het kappen van 16 bomen (soort onbekend) op de locatie Kerkstraat, t.h.v. nr. 86. De aanvraag is geregistreerd onder zaaknummer 0153Z2608-0017.</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407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7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7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017</meta:user-defined>
    <dc:language>nl</dc:language>
    <meta:user-defined meta:name="OVERHEIDop.locatietype/OVERHEIDop.gebiedsmarkering">Vlak</meta:user-defined>
    <meta:user-defined meta:name="DC.title">Kennisgeving ontvangst aanvraag Het kappen van 16 bomen (soort onbekend), Kerkstraat, t.h.v. nr. 86</meta:user-defined>
    <meta:user-defined meta:name="DCTERMS.W3CDTF/DCTERMS.available">2026-08-12</meta:user-defined>
    <meta:user-defined meta:name="DCTERMS.W3CDTF/OVERHEIDop.jaargang">2026</meta:user-defined>
    <meta:user-defined meta:name="OVERHEIDop.publicationIssue">374077</meta:user-defined>
    <meta:user-defined meta:name="OVERHEIDop.GmbID/DC.identifier">gmb-2026-374077</meta:user-defined>
    <meta:user-defined meta:name="OVERHEIDop.versieInformatie"/>
  </office:meta>
</office:document-meta>
</file>