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tussen Tulshoek en Rutershoek - HAM00 M 1702 (was 1681) - Den Ham, geaccepte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Z2026-ODT-013424</text:p>
            <text:p text:style-name="common-al">
            <text:span text:style-name="nadrukvet">Verzonden: </text:span>16-07-2026</text:p>
            <text:p text:style-name="common-al">
            <text:span text:style-name="nadrukvet">Waar:</text:span> tussen Tulshoek en Rutershoek - HAM00 M 1702 (was 1681) - Den Ham</text:p>
            <text:p text:style-name="common-al">
            <text:span text:style-name="nadrukvet">Projectomschrijving:</text:span> ODT publicatie - De melding heeft betrekking op de activiteit(en):Gesloten bodemenergiesysteem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407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7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7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6-001511</meta:user-defined>
    <meta:user-defined meta:name="DCTERMS.abstract">Zuidmaten te Den Ham  1</meta:user-defined>
    <dc:language>nl</dc:language>
    <meta:user-defined meta:name="OVERHEIDop.locatietype/OVERHEIDop.gebiedsmarkering">Punt</meta:user-defined>
    <meta:user-defined meta:name="DC.title">Melding milieubelastende activiteit, tussen Tulshoek en Rutershoek - HAM00 M 1702 (was 1681) - Den Ham, geaccepteer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76</meta:user-defined>
    <meta:user-defined meta:name="OVERHEIDop.GmbID/DC.identifier">gmb-2026-374076</meta:user-defined>
    <meta:user-defined meta:name="OVERHEIDop.versieInformatie"/>
  </office:meta>
</office:document-meta>
</file>