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voor het realiseren van een overkapping en jacuzzi op het dakterras aan Cosunpark 3-F1 4814N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 beslissen later over de aanvraag voor het realiseren van een overkapping en jacuzzi op het dakterras aan Cosunpark 3-F1 4814ND Breda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De gemeente Breda heeft op 03-08-2026 van de aanvrager het verzoek gekregen om de beslissing uit te stell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1883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40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1883</meta:user-defined>
    <meta:user-defined meta:name="DCTERMS.abstract">het realiseren van een overkapping en jacuzzi op het dakterras</meta:user-defined>
    <dc:language>nl</dc:language>
    <meta:user-defined meta:name="OVERHEIDop.locatietype/OVERHEIDop.gebiedsmarkering">Vlak</meta:user-defined>
    <meta:user-defined meta:name="DC.title">Opschorten beslistermijn voor het realiseren van een overkapping en jacuzzi op het dakterras aan Cosunpark 3-F1 4814ND Bred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72</meta:user-defined>
    <meta:user-defined meta:name="OVERHEIDop.GmbID/DC.identifier">gmb-2026-374072</meta:user-defined>
    <meta:user-defined meta:name="OVERHEIDop.versieInformatie"/>
  </office:meta>
</office:document-meta>
</file>