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nabij Zeesluizen 17, 9936HX Farm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3 augustus 2026 een besluit genomen op de aanvraag met zaaknummer Z2026-00003939 voor het vervangen en verzwaren van geleidewerk van de zeesluis op de locatie nabij Zeesluizen 17, 9936HX Farms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40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939</meta:user-defined>
    <meta:user-defined meta:name="DCTERMS.abstract">3 augustus 2026 verleend voor het vervangen en verzwaren van geleidewerk van de zeesluis op de locatie nabij Zeesluizen 17, 9936HX Farmsum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nabij Zeesluizen 17, 9936HX Farm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068</meta:user-defined>
    <meta:user-defined meta:name="OVERHEIDop.GmbID/DC.identifier">gmb-2026-374068</meta:user-defined>
    <meta:user-defined meta:name="OVERHEIDop.versieInformatie"/>
  </office:meta>
</office:document-meta>
</file>