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een drinkwaterleiding voor een huisaansluiting in de buurt van Leeweg 2a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1506 in de buurt van Leeweg 2 a, 2651CL, Berkel en Rodenrijs. </text:p>
            <text:p text:style-name="common-al">Het aanleggen van een drinkwaterleiding voor een huisaansluiting (verleend en verzonden 29-07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05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5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5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1506 </meta:user-defined>
    <dc:language>nl</dc:language>
    <meta:user-defined meta:name="OVERHEIDop.locatietype/OVERHEIDop.gebiedsmarkering">Adres</meta:user-defined>
    <meta:user-defined meta:name="DC.title">Toestemming voor het aanleggen van een drinkwaterleiding voor een huisaansluiting in de buurt van Leeweg 2a te Berkel en Rodenrij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58</meta:user-defined>
    <meta:user-defined meta:name="OVERHEIDop.GmbID/DC.identifier">gmb-2026-374058</meta:user-defined>
    <meta:user-defined meta:name="OVERHEIDop.versieInformatie"/>
  </office:meta>
</office:document-meta>
</file>