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Goudsbloemlaan 48, 2565 CT 's-Gravenhage, Goudsbloemlaan 44, 2565 CT 's-Gravenhage, Goudsbloemlaan 46, 2565 CT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dak van de panden Goudsbloemlaan 44, 46 en 48</text:span>
          </text:p>
            <text:p text:style-name="common-al">
            <text:span text:style-name="nadrukvet">
              <text:span text:style-name="nadrukcur"/>
            </text:span>
          </text:p>
            <text:p text:style-name="common-al">
            <text:span text:style-name="nadrukvet">
              <text:span text:style-name="nadrukcur">Ons kenmerk: </text:span>
            </text:span>VTH2026-65692</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Goudsbloemlaan 48, 2565 CT 's-Gravenhage, Goudsbloemlaan 44, 2565 CT 's-Gravenhage, Goudsbloemlaan 46, 2565 CT 's-Gravenhage</text:p>
            <text:p text:style-name="common-al">
            
          </text:p>
            <text:p text:style-name="common-al">
            <text:span text:style-name="nadrukvet">
              <text:span text:style-name="nadrukcur">Ontvangstdatum aanvraag:</text:span>
            </text:span>
          </text:p>
            <text:p text:style-name="common-al">03-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405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5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5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692</meta:user-defined>
    <meta:user-defined meta:name="DCTERMS.abstract">het verwijderen van asbesthoudende materialen uit het dak van de panden Goudsbloemlaan 44, 46 en 48</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Meldingen - , Goudsbloemlaan 48, 2565 CT 's-Gravenhage, Goudsbloemlaan 44, 2565 CT 's-Gravenhage, Goudsbloemlaan 46, 2565 CT 's-Gravenhage</meta:user-defined>
    <meta:user-defined meta:name="DCTERMS.W3CDTF/DCTERMS.available">2026-08-05</meta:user-defined>
    <meta:user-defined meta:name="DCTERMS.W3CDTF/OVERHEIDop.jaargang">2026</meta:user-defined>
    <meta:user-defined meta:name="OVERHEIDop.publicationIssue">374057</meta:user-defined>
    <meta:user-defined meta:name="OVERHEIDop.GmbID/DC.identifier">gmb-2026-374057</meta:user-defined>
    <meta:user-defined meta:name="OVERHEIDop.versieInformatie"/>
  </office:meta>
</office:document-meta>
</file>