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en laagspanningskabel voor een laadpaal in de buurt van Sterrenlaan 27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2149 in de buurt van Sterrenlaan 27, 2665 BR, Bleiswijk. </text:p>
            <text:p text:style-name="common-al">Het leggen van een laagspanningskabel voor een laadpaal (verleend en verzonden 28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0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2149 </meta:user-defined>
    <dc:language>nl</dc:language>
    <meta:user-defined meta:name="OVERHEIDop.locatietype/OVERHEIDop.gebiedsmarkering">Adres</meta:user-defined>
    <meta:user-defined meta:name="DC.title">Toestemming voor het leggen van een laagspanningskabel voor een laadpaal in de buurt van Sterrenlaan 27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54</meta:user-defined>
    <meta:user-defined meta:name="OVERHEIDop.GmbID/DC.identifier">gmb-2026-374054</meta:user-defined>
    <meta:user-defined meta:name="OVERHEIDop.versieInformatie"/>
  </office:meta>
</office:document-meta>
</file>