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wijderen van een laagspanningskabel in de buurt van Hoefweg 147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2775 in de buurt van Hoefweg 147, 2665 CD, Bleiswijk. </text:p>
            <text:p text:style-name="common-al">Het verwijderen van een laagspanningskabel (verleend en verzonden 29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0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2775 </meta:user-defined>
    <dc:language>nl</dc:language>
    <meta:user-defined meta:name="OVERHEIDop.locatietype/OVERHEIDop.gebiedsmarkering">Adres</meta:user-defined>
    <meta:user-defined meta:name="DC.title">Toestemming voor het verwijderen van een laagspanningskabel in de buurt van Hoefweg 147 te Bleis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45</meta:user-defined>
    <meta:user-defined meta:name="OVERHEIDop.GmbID/DC.identifier">gmb-2026-374045</meta:user-defined>
    <meta:user-defined meta:name="OVERHEIDop.versieInformatie"/>
  </office:meta>
</office:document-meta>
</file>