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voornemen verlening begrotingssubsidie Stichting Match voor Vrijwilligers</text:p>
      <text:section text:name="regeling_id1-3-2" text:style-name="regeling">
        <text:section text:name="aanhef_id1-3-2-1" text:style-name="aanhef">
          <text:section text:name="preambule_id1-3-2-1-1" text:style-name="preambule">
            <text:p text:style-name="al"/>
            <text:p text:style-name="al">
            <text:span text:style-name="nadrukvet">Aanleiding</text:span>
          </text:p>
            <text:p text:style-name="al">Met deze publicatie maakt de gemeente Venray bekend voornemens te zijn om een begrotingssubsidie van circa € 157.225,00 te verlenen voor het waarderen en ondersteunen van vrijwilligers(organisaties) in de gemeente Venray en de coördinatie van de Maatschappelijke Stage aan Stichting Match voor Vrijwilligers voor 2027.</text:p>
            <text:p text:style-name="al"/>
            <text:p text:style-name="al">
            <text:span text:style-name="nadrukvet">Mededinging</text:span>
          </text:p>
            <text:p text:style-name="al">Deze begrotingssubsidie is een schaars recht. Op grond van de jurisprudentie van de Afdeling bestuursrechtspraak van de Raad van State (uitspraak van 23 juli 2025, ECLI:NL:RVS:2025:3399) moet bij de verdeling van schaarse subsidies in beginsel mededingingsruimte worden geboden. Van deze verplichting kan worden afgeweken indien op basis van objectieve, toetsbare en redelijke criteria slechts één serieuze gegadigde voor de subsidie in aanmerking komt. </text:p>
            <text:p text:style-name="al"/>
            <text:p text:style-name="al">
            <text:span text:style-name="nadrukvet">Motivering</text:span>
          </text:p>
            <text:p text:style-name="al">De gemeente Venray rechtvaardigt het afwijken van deze verplichting, met onderstaande motivering op basis van objectieve, toetsbare en redelijke criteria. En beargumenteert hiermee dat er maar één serieuze gegadigde is voor het uitvoeren van de ondersteuning van vrijwilligers(organisaties) en de coördinatie van de Maatschappelijke Stage. </text:p>
            <text:p text:style-name="al"/>
            <text:p text:style-name="al">
            <text:span text:style-name="nadrukvet">1. </text:span>
            <text:span text:style-name="nadrukvet">Beperkt subsidiebudget</text:span>
          </text:p>
            <text:p text:style-name="al">Er is een beperkt subsidiebudget. Hetgeen betekent dat er maar 1 begrotingssubsidie kan worden verleend voor de functie ondersteuning van vrijwilligers(organisaties) en de Maatschappelijke Stage. </text:p>
            <text:p text:style-name="al"/>
            <text:p text:style-name="al">
            <text:span text:style-name="nadrukvet">2. </text:span>
            <text:span text:style-name="nadrukvet">Beleidsmatige keuze voor één organisatie</text:span>
          </text:p>
            <text:p text:style-name="al">De gemeente Venray heeft ervoor gekozen de ondersteuning van vrijwilligers(organisaties) en de coördinatie van de Maatschappelijke Stage centraal te organiseren vanuit één organisatie. Deze keuze sluit aan bij de Kadernota Sociaal Domein, waarin (vrijwilligers)organisaties worden aangemerkt als een belangrijk onderdeel van de sociale basisinfrastructuur van Venray. Door deze functie bij één organisatie te beleggen wordt een samenhangende en doelmatige uitvoering van deze gemeente brede taak geborgd.</text:p>
            <text:p text:style-name="al"/>
            <text:p text:style-name="al">
            <text:span text:style-name="nadrukvet">3. </text:span>
            <text:span text:style-name="nadrukvet">Noodzaak van één centrale coördinatiefunctie </text:span>
          </text:p>
            <text:p text:style-name="al">De ondersteuning van vrijwilligers(organisaties) en de coördinatie van de Maatschappelijke Stage vereisen een gemeente brede coördinatiefunctie. Voor een effectieve uitvoering is één centraal aanspreekpunt nodig voor vrijwilligers, vrijwilligersorganisaties, maatschappelijke organisaties, onderwijs en de gemeente. Door deze taken bij één organisatie onder te brengen wordt samenhang in dienstverlening geborgd, worden kennis en expertise centraal opgebouwd en wordt versnippering van ondersteuning voorkomen. Hierdoor kunnen vrijwilligers en organisaties op een efficiënte en herkenbare wijze gebruikmaken van de beschikbare ondersteuning.</text:p>
            <text:p text:style-name="al"/>
            <text:p text:style-name="al">
            <text:span text:style-name="nadrukvet">4. </text:span>
            <text:span text:style-name="nadrukvet">Continuïteit van de dienstverlening</text:span>
          </text:p>
            <text:p text:style-name="al">Met het verlenen van subsidie aan Stichting Match voor Vrijwilligers Venray waarborgt de gemeente de continuïteit van de ondersteuning van vrijwilligers(organisaties) en de coördinatie van de Maatschappelijke Stage. Stichting Match voor Vrijwilligers Venray beschikt over aantoonbare kennis en expertise op het gebied van vrijwilligerswerk en heeft een sterk netwerk van vrijwilligersorganisaties en maatschappelijke partners binnen de gemeente en regio. Hierdoor kan de organisatie deze gemeente brede functie op een effectieve en samenhangende wijze blijven uitvoeren. Door deze functie bij één organisatie te beleggen blijft de dienstverlening voor inwoners, vrijwilligers en organisaties herkenbaar en toegankelijk. Daarnaast sluit dit aan bij de Kadernota Sociaal Domein Venray waarin wordt gestreefd naar duurzaam partnerschap met organisaties binnen de gemeente. </text:p>
            <text:p text:style-name="al"/>
            <text:p text:style-name="al">
            <text:span text:style-name="nadrukvet">Zienswijze &amp; reactietermijn</text:span>
          </text:p>
            <text:p text:style-name="al">Indien u het niet eens bent met dit besluit kunt u dit schriftelijk en gemotiveerd kenbaar maken bij het college van burgemeester en wethouders van de gemeente Venray. In uw brief motiveert u waarom u als gegadigde in aanmerking zou komen voor deze begrotingssubsidie. U dient uw zienswijze in te dienen bij het college van burgemeester en wethouders van de gemeente Venray, Postbus 500, 5800 AM Venray of via <text:a xlink:href="mailto:gemeente@venray.nl" xlink:type="simple">gemeente@venray.nl</text:a>. De uiterlijke reactietermijn is 8 weken na publicatiedatum in het Gemeenteblad. </text:p>
            <text:p text:style-name="al"/>
            <text:p text:style-name="al">
            <text:span text:style-name="nadrukvet">Definitieve besluit</text:span>
          </text:p>
            <text:p text:style-name="al">Acht weken na de publicatiedatum neemt het college van burgemeester en wethouders het definitieve besluit over het voornemen om subsidie te verlenen. Indien u een reactie heeft ingediend zullen wij u informeren over dit besluit.</text:p>
            <text:p text:style-name="al"/>
          </text:section>
        </text:section>
        <text:section text:name="regeling-tekst_id1-3-2-2" text:style-name="regeling-tekst">
          <text:section text:name="artikel_id1-3-2-2-1" text:style-name="artikel">
            <text:p text:style-name="artikel_kop_titel"><text:span text:style-name="artikel_kop_label"/> </text:p>
            <text:p text:style-name="al"/>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nray</text:p>
            </table:table-cell>
            <table:table-cell office:value-type="string" table:style-name="header.C">
              <text:p text:style-name="headerright"><text:span text:style-name="nr">Nr. 374042</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042</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042</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Venray</meta:user-defined>
    <meta:user-defined meta:name="OVERHEID.Informatietype/DC.type">officiële publicatie</meta:user-defined>
    <meta:user-defined meta:name="OVERHEIDop.Rubriek/DC.type">overige overheidsinformatie</meta:user-defined>
    <meta:user-defined meta:name="OVERHEID.Gemeente/OVERHEID.authority">Venray</meta:user-defined>
    <meta:user-defined meta:name="OVERHEID.Gemeente/DCTERMS.publisher">Venray</meta:user-defined>
    <meta:user-defined meta:name="OVERHEID.TaxonomieBeleidsagendaDecentraal/OVERHEID.category">Financiën | Organisatie en beleid</meta:user-defined>
    <dc:language>nl</dc:language>
    <meta:user-defined meta:name="OVERHEIDop.locatietype/OVERHEIDop.gebiedsmarkering">Gemeente</meta:user-defined>
    <meta:user-defined meta:name="DC.title">Publicatie voornemen verlening begrotingssubsidie Stichting Match voor Vrijwilligers</meta:user-defined>
    <meta:user-defined meta:name="DCTERMS.W3CDTF/DCTERMS.available">2026-08-05</meta:user-defined>
    <meta:user-defined meta:name="DCTERMS.W3CDTF/OVERHEIDop.jaargang">2026</meta:user-defined>
    <meta:user-defined meta:name="OVERHEIDop.publicationIssue">374042</meta:user-defined>
    <meta:user-defined meta:name="OVERHEIDop.GmbID/DC.identifier">gmb-2026-374042</meta:user-defined>
    <meta:user-defined meta:name="OVERHEIDop.versieInformatie"/>
  </office:meta>
</office:document-meta>
</file>