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6c1d39a-fbf2-4766-aa75-d6c674f2071c.png" manifest:media-type="image/x-eps"/>
  <manifest:file-entry manifest:full-path="Pictures/afb227305241ib9dd83e9-53fe-4170-866b-7c8cbf2a733c.png" manifest:media-type="image/x-eps"/>
  <manifest:file-entry manifest:full-path="Pictures/afb1918345764ia953adfa-479d-487c-ac95-e1e209428d1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Pablo Picasso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33</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Pablo Picassostraat</text:span> (ter hoogte van huisnummer 77; wegvak tussen Utrechtseweg en Salvador Dalístraat)</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76c1d39a-fbf2-4766-aa75-d6c674f2071c.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70.3mm"><draw:image xlink:href="Pictures/afb227305241ib9dd83e9-53fe-4170-866b-7c8cbf2a733c.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97.10000000000001mm"><draw:image xlink:href="Pictures/afb1918345764ia953adfa-479d-487c-ac95-e1e209428d1f.png" xlink:type="simple"/></draw:frame></text:p>
            </text:section></draw:text-box></draw:frame>
          </text:p>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ablo Picassostraat (ter hoogte van huisnummer 77; wegvak tussen Utrechtseweg en Salvador Dalí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33</meta:user-defined>
    <meta:user-defined meta:name="OVERHEIDop.verkeersbordcode">E8c</meta:user-defined>
    <dc:language>nl</dc:language>
    <meta:user-defined meta:name="OVERHEIDop.locatietype/OVERHEIDop.gebiedsmarkering">Punt</meta:user-defined>
    <meta:user-defined meta:name="DC.title">2026-08-3 Pablo Picassostraat, Leidsche Rijn,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41</meta:user-defined>
    <meta:user-defined meta:name="OVERHEIDop.GmbID/DC.identifier">gmb-2026-374041</meta:user-defined>
    <meta:user-defined meta:name="OVERHEIDop.versieInformatie"/>
  </office:meta>
</office:document-meta>
</file>