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, in en om B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30 juli 2026 een aanvraag ontvangen voor het organiseren van de  Walfridusvoettocht op 5 september 2026 op de locatie in en om Bedum.</text:p>
            <text:p text:style-name="last-al">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7403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t Hogeland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2950</meta:user-defined>
    <meta:user-defined meta:name="DCTERMS.abstract">het organiseren van de  Walfridusvoettocht op 5 september 2026, in en om Bedum, (30 juli 2026)</meta:user-defined>
    <dc:language>nl</dc:language>
    <meta:user-defined meta:name="OVERHEIDop.locatietype/OVERHEIDop.gebiedsmarkering">Vlak</meta:user-defined>
    <meta:user-defined meta:name="DC.title">Ontvangst aanvraag evenementenvergunning, in en om Bed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38</meta:user-defined>
    <meta:user-defined meta:name="OVERHEIDop.GmbID/DC.identifier">gmb-2026-374038</meta:user-defined>
    <meta:user-defined meta:name="OVERHEIDop.versieInformatie"/>
  </office:meta>
</office:document-meta>
</file>