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ontwikkelen van een vleeskuikenhouderij op voormalig nertsenbedrijf, Twistweg 14A, 5816AE Vredepeel</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Venray bekend dat zij een aanvraag voor een omgevingsvergunning hebben ontvangen voor het ontwikkelen van een vleeskuikenhouderij op voormalig nertsenbedrijf op de locatie Twistweg 14A, 5816AE Vredepeel. De aanvraag voor een omgevingsvergunning is ontvangen op 3 augustus 2026 en is geregistreerd onder zaaknummer Z2026-00007109.</text:p>
            <text:p text:style-name="common-al">U kunt deze stukken op afspraak inzien. Voor meer informatie kunt u contact opnemen met de Omgevingsdienst Noord- en Midden-Limburg via 077-4402500 of via administratie@odnml.nl. Vermeld daarbij het zaaknummer Z2026-00007109.</text:p>
            <text:p text:style-name="last-al">Dit is een kennisgeving. U kunt op dit moment geen zienswijze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7403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3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3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Venray</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7109</meta:user-defined>
    <meta:user-defined meta:name="DCTERMS.abstract">Betreft: Aanvraag omgevingsvergunning / locatie Twistweg 14A, 5816AE Vredepeel / 3 augustus 2026 / ontwikkelen van een vleeskuikenhouderij op voormalig nertsenbedrijf</meta:user-defined>
    <dc:language>nl</dc:language>
    <meta:user-defined meta:name="OVERHEIDop.locatietype/OVERHEIDop.gebiedsmarkering">Vlak</meta:user-defined>
    <meta:user-defined meta:name="DC.title">Kennisgeving ontvangst ontwikkelen van een vleeskuikenhouderij op voormalig nertsenbedrijf, Twistweg 14A, 5816AE Vredepeel</meta:user-defined>
    <meta:user-defined meta:name="DCTERMS.W3CDTF/DCTERMS.available">2026-08-05</meta:user-defined>
    <meta:user-defined meta:name="DCTERMS.W3CDTF/OVERHEIDop.jaargang">2026</meta:user-defined>
    <meta:user-defined meta:name="OVERHEIDop.publicationIssue">374037</meta:user-defined>
    <meta:user-defined meta:name="OVERHEIDop.GmbID/DC.identifier">gmb-2026-374037</meta:user-defined>
    <meta:user-defined meta:name="OVERHEIDop.versieInformatie"/>
  </office:meta>
</office:document-meta>
</file>