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Haarlem, verlengen beslistermijn omgevingsvergunning, Palamedesstraat 23 2026VV Haarlem, 0392-2026-0096304, het verhogen van de nok en het uitbreiden van de tweede verdieping aan de achterzijde, verzonden 03-08-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Het besluit ligt niet ter inzage en is niet digitaal te volgen. Deze mededeling is uitsluitend informatief. Het is niet mogelijk om bezwaar tegen deze mededeling in te 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arlem</text:p>
            </table:table-cell>
            <table:table-cell office:value-type="string" table:style-name="header.C">
              <text:p text:style-name="headerright"><text:span text:style-name="nr">Nr. 374036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036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036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aarl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arlem</meta:user-defined>
    <meta:user-defined meta:name="OVERHEID.Gemeente/OVERHEID.authority">Haarl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392-2026-0096304</meta:user-defined>
    <meta:user-defined meta:name="DCTERMS.abstract">het verhogen van de nok en het uitbreiden van de tweede verdieping aan de achterzijde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Gemeente Haarlem, verlengen beslistermijn omgevingsvergunning, Palamedesstraat 23 2026VV Haarlem, 0392-2026-0096304, het verhogen van de nok en het uitbreiden van de tweede verdieping aan de achterzijde, verzonden 03-08-2026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036</meta:user-defined>
    <meta:user-defined meta:name="OVERHEIDop.GmbID/DC.identifier">gmb-2026-374036</meta:user-defined>
    <meta:user-defined meta:name="OVERHEIDop.versieInformatie"/>
  </office:meta>
</office:document-meta>
</file>