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Flikkezijlsterweg te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3 augustus 2026 een besluit genomen op de aanvraag met zaaknummer Z2026-00003940 voor het vervangen en verzwaren van geleidewerken Eelwerderbrug op de locatie Flikkezijlsterweg te Appingeda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40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940</meta:user-defined>
    <meta:user-defined meta:name="DCTERMS.abstract">3 augustus 2026 verleend voor het vervangen en verzwaren van geleidewerken Eelwerderbrug op de locatie Flikkezijlsterweg te Appingedam.</meta:user-defined>
    <dc:language>nl</dc:language>
    <meta:user-defined meta:name="OVERHEIDop.locatietype/OVERHEIDop.gebiedsmarkering">Vlak</meta:user-defined>
    <meta:user-defined meta:name="DC.title">Kennisgeving besluit op aanvraag omgevingsvergunning Flikkezijlsterweg te Appinge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4035</meta:user-defined>
    <meta:user-defined meta:name="OVERHEIDop.GmbID/DC.identifier">gmb-2026-374035</meta:user-defined>
    <meta:user-defined meta:name="OVERHEIDop.versieInformatie"/>
  </office:meta>
</office:document-meta>
</file>