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Nieuwe Daarlerveenseweg - VZV00 G 2778 - Vriezenveen, geaccepteerd 13-08-2026 00: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Z2026-ODT-013430</text:p>
            <text:p text:style-name="common-al">
            <text:span text:style-name="nadrukvet">Verzonden: </text:span>10-07-2026</text:p>
            <text:p text:style-name="common-al">
            <text:span text:style-name="nadrukvet">Waar:</text:span> Nieuwe Daarlerveenseweg - VZV00 G 2778 - Vriezenveen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>Voor meer informatie over deze melding kunt u contact opnemen met de Omgevingsdienst Twente. Dit doet u via 0546-749500 of info@odtwente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3740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6-001516</meta:user-defined>
    <meta:user-defined meta:name="DCTERMS.abstract">Bagger verspreiden landbouwperceel Vroomshoop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Nieuwe Daarlerveenseweg - VZV00 G 2778 - Vriezenveen, geaccepteerd 13-08-2026 00:00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30</meta:user-defined>
    <meta:user-defined meta:name="OVERHEIDop.GmbID/DC.identifier">gmb-2026-374030</meta:user-defined>
    <meta:user-defined meta:name="OVERHEIDop.versieInformatie"/>
  </office:meta>
</office:document-meta>
</file>