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NDAATBESLUIT   Wet bevordering integriteitsbeoordelingen door het openbaar bestuur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burgemeester en het college van burgemeester en wethouders van de gemeente Halderberge, ieder voor zover het hun bevoegdheden betreft;</text:p>
            <text:p text:style-name="al"/>
            <text:p text:style-name="al">gelet op de beleidsregel voor de toepassing van de Wet Bibob gemeente Halderberge;</text:p>
            <text:p text:style-name="al"/>
            <text:p text:style-name="al">gelet op de artikelen 7a en 9 van de Wet bevordering integriteitsbeoordelingen door het openbaar bestuur;</text:p>
            <text:p text:style-name="al"/>
            <text:p text:style-name="al">gelet op de artikelen 10:1, 10:3 en 10:4 van de Algemene wet bestuursrecht;</text:p>
            <text:p text:style-name="al"/>
            <text:p text:style-name="al">verlenen hierbij mandaat aan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/>
            <text:p text:style-name="al"/>
            <text:p text:style-name="al">de Bibob-coördinator en Bibob-medewerkers van de gemeente Halderberge om, ieder zover belast met de uitvoering van de wet Bibob, namens de burgemeester onderscheidenlijk het college de volgende bevoegdheden uit te oefenen:</text:p>
            <text:p text:style-name="al"/>
            <text:p text:style-name="al">- Het instellen van een onderzoek en het inwinnen van informatie bij betrokkene ingevolge artikel 7a lid 1 Wet Bibob, waaronder begrepen:</text:p>
            <text:p text:style-name="al">o het toezenden van vragenformulieren aan betrokkene;</text:p>
            <text:p text:style-name="al">o het opvragen van gegevens en bescheiden bij betrokkene;</text:p>
            <text:p text:style-name="al">o het verrichten van eigen ambtelijk onderzoek; en</text:p>
            <text:p text:style-name="al">o het verzamelen van informatie uit openbare bronnen.</text:p>
            <text:p text:style-name="al">- Het indienen van een adviesaanvraag bij het Landelijk Bureau Bibob ingevolge artikel 9 Wet Bibob, inclusief het aanleveren van bevindingen van het eigen onderzoek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Oudenbosch, 14 juli 2026</text:span></text:p>
            <text:p><text:span text:style-name="functie"/></text:p>
            <text:p><text:span text:style-name="functie">burgemeester en wethouders van de gemeente Halderberge,</text:span></text:p>
            <text:p><text:span text:style-name="functie">de secretaris, de burgemeester, </text:span></text:p>
            <text:p><text:span text:style-name="functie"/></text:p>
            <text:p><text:span text:style-name="functie"/></text:p>
            <text:p><text:span text:style-name="functie"/></text:p>
            <text:p><text:span text:style-name="functie"/></text:p>
            <text:p><text:span text:style-name="functie"/></text:p>
            <text:p><text:span text:style-name="functie">Natacha van Eck    Anne Mulder</text:span></text:p>
            <text:p><text:span text:style-name="functie"/></text:p>
            <text:p><text:span text:style-name="functie"/></text:p>
            <text:p><text:span text:style-name="functie">burgemeester van de gemeente Halderberge</text:span></text:p>
            <text:p><text:span text:style-name="functie">de burgemeester,</text:span></text:p>
            <text:p><text:span text:style-name="functie"/></text:p>
            <text:p><text:span text:style-name="functie"/></text:p>
            <text:p><text:span text:style-name="functie"/></text:p>
            <text:p><text:span text:style-name="functie"/></text:p>
            <text:p><text:span text:style-name="functie"/></text:p>
            <text:p><text:span text:style-name="functie">Anne Muld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37401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1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1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9/xml/MC-DRP-DmBesluit-Web-CB.xml</meta:user-defined>
    <meta:user-defined meta:name="OVERHEID.Gemeente/DC.creator">Halderberge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Bestuur | Organisatie en beleid</meta:user-defined>
    <meta:user-defined meta:name="DC.source">N.v.t.</meta:user-defined>
    <meta:user-defined meta:name="DCTERMS.alternative">MANDAATBESLUIT   Wet bevordering integriteitsbeoordelingen door het openbaar bestuur</meta:user-defined>
    <dc:language>nl</dc:language>
    <meta:user-defined meta:name="OVERHEIDop.locatietype/OVERHEIDop.gebiedsmarkering">Gemeente</meta:user-defined>
    <meta:user-defined meta:name="DC.title">MANDAATBESLUIT   Wet bevordering integriteitsbeoordelingen door het openbaar bestuu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15</meta:user-defined>
    <meta:user-defined meta:name="OVERHEIDop.GmbID/DC.identifier">gmb-2026-374015</meta:user-defined>
    <meta:user-defined meta:name="OVERHEIDop.versieInformatie"/>
  </office:meta>
</office:document-meta>
</file>