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abij A4 te Leidschendam-Voor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29 juli 2026 van een melding zoals bedoeld in hoofdstuk 4 van het Besluit activiteiten leefomgeving (Bal). De melding betreft het toepassen van 175 m³ grond t.b.v. de aanleg van een toe- en afrit voor leidingwerkzaamheden voor project WarmtelinQ <text:span text:style-name="nadrukvet">nabij A4 te Leidschendam-Voorbur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871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40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eidschendam-Voor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grond t.b.v. de aanleg van een toe- en afrit voor leidingwerkzaamheden voor project WarmtelinQ </meta:user-defined>
    <dc:language>nl</dc:language>
    <meta:user-defined meta:name="OVERHEIDop.locatietype/OVERHEIDop.gebiedsmarkering">Vlak</meta:user-defined>
    <meta:user-defined meta:name="DC.title">Kennisgeving melding milieubelastende activiteit(en), nabij A4 te Leidschendam-Voor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14</meta:user-defined>
    <meta:user-defined meta:name="OVERHEIDop.GmbID/DC.identifier">gmb-2026-374014</meta:user-defined>
    <meta:user-defined meta:name="OVERHEIDop.versieInformatie"/>
  </office:meta>
</office:document-meta>
</file>