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rleend Nieuwe Westerdokstraat 8 t/m 200 1013AG Amsterdam</text:p>
      <text:section text:name="zakelijke-mededeling_id1-3-2" text:style-name="zakelijke-mededeling">
        <text:section text:name="zakelijke-mededeling-tekst_id1-3-2-1" text:style-name="zakelijke-mededeling-tekst">
          <text:section text:name="tekst_id1-3-2-1-1" text:style-name="tekst">
            <text:p text:style-name="common-al">Omschrijving: het wijzigen van de kozijnen van het gebouw Nieuwe Westerdokstraat 8-200</text:p>
            <text:p text:style-name="common-al">Besluit: verleend</text:p>
            <text:p text:style-name="common-al">Besluit verzonden op: 30-07-2026</text:p>
            <text:p text:style-name="common-al">Zaakadres: Nieuwe Westerdokstraat 8 Amsterdam, Nieuwe Westerdokstraat 10 1013AG Amsterdam, Nieuwe Westerdokstraat 12 1013AG Amsterdam, Nieuwe Westerdokstraat 14 1013AG Amsterdam, Nieuwe Westerdokstraat 16 1013AG Amsterdam, Nieuwe Westerdokstraat 18 1013AG Amsterdam, Nieuwe Westerdokstraat 20 1013AG Amsterdam, Nieuwe Westerdokstraat 22 1013AG Amsterdam, Nieuwe Westerdokstraat 24 1013AG Amsterdam, Nieuwe Westerdokstraat 26 1013AG Amsterdam, Nieuwe Westerdokstraat 28 1013AG Amsterdam, Nieuwe Westerdokstraat 32 1013AG Amsterdam, Nieuwe Westerdokstraat 34 1013AG Amsterdam, Nieuwe Westerdokstraat 36 1013AG Amsterdam, Nieuwe Westerdokstraat 38 1013AG Amsterdam, Nieuwe Westerdokstraat 40 1013AG Amsterdam, Nieuwe Westerdokstraat 42 1013AG Amsterdam, Nieuwe Westerdokstraat 44 1013AG Amsterdam, Nieuwe Westerdokstraat 46 1013AG Amsterdam, Nieuwe Westerdokstraat 48 1013AG Amsterdam, Nieuwe Westerdokstraat 50 1013AG Amsterdam, Nieuwe Westerdokstraat 52 1013AG Amsterdam, Nieuwe Westerdokstraat 54 1013AG Amsterdam, Nieuwe Westerdokstraat 56 1013AG Amsterdam, Nieuwe Westerdokstraat 58 1013AG Amsterdam, Nieuwe Westerdokstraat 60 1013AG Amsterdam, Nieuwe Westerdokstraat 62 1013AG Amsterdam, Nieuwe Westerdokstraat 64 1013AG Amsterdam, Nieuwe Westerdokstraat 66 1013AG Amsterdam, Nieuwe Westerdokstraat 68 1013AG Amsterdam, Nieuwe Westerdokstraat 70 1013AG Amsterdam, Nieuwe Westerdokstraat 72 1013AG Amsterdam, Nieuwe Westerdokstraat 74 1013AG Amsterdam, Nieuwe Westerdokstraat 76 1013AG Amsterdam, Nieuwe Westerdokstraat 78 1013AG Amsterdam, Nieuwe Westerdokstraat 80 1013AG Amsterdam, Nieuwe Westerdokstraat 82 1013AG Amsterdam, Nieuwe Westerdokstraat 84 1013AG Amsterdam, Nieuwe Westerdokstraat 86 1013AG Amsterdam, Nieuwe Westerdokstraat 88 1013AG Amsterdam, Nieuwe Westerdokstraat 90 1013AG Amsterdam, Nieuwe Westerdokstraat 92 1013AG Amsterdam, Nieuwe Westerdokstraat 94 1013AG Amsterdam, Nieuwe Westerdokstraat 96 1013AG Amsterdam, Nieuwe Westerdokstraat 98 1013AG Amsterdam, Nieuwe Westerdokstraat 100 1013AG Amsterdam, Nieuwe Westerdokstraat 102 1013AG Amsterdam, Nieuwe Westerdokstraat 104 1013AG Amsterdam, Nieuwe Westerdokstraat 106 1013AG Amsterdam, Nieuwe Westerdokstraat 108 1013AG Amsterdam, Nieuwe Westerdokstraat 110 1013AG Amsterdam, Nieuwe Westerdokstraat 112 1013AG Amsterdam, Nieuwe Westerdokstraat 114 1013AG Amsterdam, Nieuwe Westerdokstraat 116 1013AG Amsterdam, Nieuwe Westerdokstraat 118 1013AG Amsterdam, Nieuwe Westerdokstraat 120 1013AG Amsterdam, Nieuwe Westerdokstraat 122 1013AG Amsterdam, Nieuwe Westerdokstraat 124 1013AG Amsterdam, Nieuwe Westerdokstraat 126 1013AG Amsterdam, Nieuwe Westerdokstraat 128 1013AG Amsterdam, Nieuwe Westerdokstraat 130 1013AG Amsterdam, Nieuwe Westerdokstraat 132 1013AG Amsterdam, Nieuwe Westerdokstraat 134 1013AG Amsterdam, Nieuwe Westerdokstraat 136 1013AG Amsterdam, Nieuwe Westerdokstraat 138 1013AG Amsterdam, Nieuwe Westerdokstraat 140 1013AG Amsterdam, Nieuwe Westerdokstraat 142 1013AG Amsterdam, Nieuwe Westerdokstraat 144 1013AG Amsterdam, Nieuwe Westerdokstraat 146 1013AG Amsterdam, Nieuwe Westerdokstraat 148 1013AG Amsterdam, Nieuwe Westerdokstraat 150 1013AG Amsterdam, Nieuwe Westerdokstraat 152 1013AG Amsterdam, Nieuwe Westerdokstraat 154 1013AG Amsterdam, Nieuwe Westerdokstraat 156 1013AG Amsterdam, Nieuwe Westerdokstraat 158 1013AG Amsterdam, Nieuwe Westerdokstraat 160 1013AG Amsterdam, Nieuwe Westerdokstraat 162 1013AG Amsterdam, Nieuwe Westerdokstraat 164 1013AG Amsterdam, Nieuwe Westerdokstraat 166 1013AG Amsterdam, Nieuwe Westerdokstraat 168 1013AG Amsterdam, Nieuwe Westerdokstraat 170 1013AG Amsterdam, Nieuwe Westerdokstraat 172 1013AG Amsterdam, Nieuwe Westerdokstraat 174 1013AG Amsterdam, Nieuwe Westerdokstraat 176 1013AG Amsterdam, Nieuwe Westerdokstraat 178 1013AG Amsterdam, Nieuwe Westerdokstraat 180 1013AG Amsterdam, Nieuwe Westerdokstraat 182 1013AG Amsterdam, Nieuwe Westerdokstraat 184 1013AG Amsterdam, Nieuwe Westerdokstraat 186 1013AG Amsterdam, Nieuwe Westerdokstraat 188 1013AG Amsterdam, Nieuwe Westerdokstraat 190 1013AG Amsterdam, Nieuwe Westerdokstraat 192 1013AG Amsterdam, Nieuwe Westerdokstraat 194 1013AG Amsterdam, Nieuwe Westerdokstraat 198 1013AG Amsterdam, Nieuwe Westerdokstraat 200 1013AG Amsterdam</text:p>
            <text:p text:style-name="common-al">Zaaknummer: Z2026-026742</text:p>
            <text:p text:style-name="common-al">DSO-nummer: 2026061701422</text:p>
            <text:p text:style-name="common-al">
            <text:span text:style-name="nadrukvet">Meer informatie</text:span>
          </text:p>
            <text:p text:style-name="common-al">Het besluit en bijbehorende stukken kunt u per e-mail ontvangen. Stuur een verzoek naar <text:a xlink:href="mailto:procesunitth.sdc@amsterdam.nl?Subject=Dossiernummer Z2026-026742" xlink:type="simple">procesunitth.sdc@amsterdam.nl</text:a> en vermeld daarin: zaakadres, zaaknummer en DSO-nummer.</text:p>
            <text:p text:style-name="common-al">
            <text:span text:style-name="nadrukvet">Bezwaar tegen dit besluit</text:span>
          </text:p>
            <text:p text:style-name="common-al">Misschien bent u het niet eens met dit besluit? Als belanghebbende mag u bezwaar indienen. Dit moet binnen 6 weken na 30-07-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last-al">Indienen van een bezwaar heeft geen schorsende werking. Dat betekent dat het besluit waartegen u bezwaar maakt geldig blijft totdat er een besluit is genomen op uw bezwaar. U kunt dat voorkomen door een voorlopige voorziening bij de bestuursrechter te vragen. Daar moet u voor betalen. 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399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9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9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26742</meta:user-defined>
    <meta:user-defined meta:name="DCTERMS.abstract">het wijzigen van de kozijnen van het gebouw Nieuwe Westerdokstraat 8-200</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sluit omgevingsvergunning reguliere procedure verleend Nieuwe Westerdokstraat 8 t/m 200 1013AG Amsterdam</meta:user-defined>
    <meta:user-defined meta:name="DCTERMS.W3CDTF/DCTERMS.available">2026-08-05</meta:user-defined>
    <meta:user-defined meta:name="DCTERMS.W3CDTF/OVERHEIDop.jaargang">2026</meta:user-defined>
    <meta:user-defined meta:name="OVERHEIDop.publicationIssue">373995</meta:user-defined>
    <meta:user-defined meta:name="OVERHEIDop.GmbID/DC.identifier">gmb-2026-373995</meta:user-defined>
    <meta:user-defined meta:name="OVERHEIDop.versieInformatie"/>
  </office:meta>
</office:document-meta>
</file>