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t.h.v. Marjoleinpad 28 2034MD Haarlem, 0392-2026-0114736, het plaatsen van een bouwdepot &amp; een keet op 31-08-2026 t/m 18-12-2026 en containers op 16-09-2026 t/m 12-11-2026, verzonden 0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9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14736</meta:user-defined>
    <meta:user-defined meta:name="DCTERMS.abstract">het plaatsen van een bouwdepot, keet en containers</meta:user-defined>
    <dc:language>nl</dc:language>
    <meta:user-defined meta:name="OVERHEIDop.locatietype/OVERHEIDop.gebiedsmarkering">Punt</meta:user-defined>
    <meta:user-defined meta:name="DC.title">Gemeente Haarlem, ontheffing verleend, t.h.v. Marjoleinpad 28 2034MD Haarlem, 0392-2026-0114736, het plaatsen van een bouwdepot &amp; een keet op 31-08-2026 t/m 18-12-2026 en containers op 16-09-2026 t/m 12-11-2026, verzonden 03-08-2026</meta:user-defined>
    <meta:user-defined meta:name="DCTERMS.W3CDTF/DCTERMS.available">2026-08-05</meta:user-defined>
    <meta:user-defined meta:name="DCTERMS.W3CDTF/OVERHEIDop.jaargang">2026</meta:user-defined>
    <meta:user-defined meta:name="OVERHEIDop.publicationIssue">373993</meta:user-defined>
    <meta:user-defined meta:name="OVERHEIDop.GmbID/DC.identifier">gmb-2026-373993</meta:user-defined>
    <meta:user-defined meta:name="OVERHEIDop.versieInformatie"/>
  </office:meta>
</office:document-meta>
</file>