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oor ODG behandelde Omgevingsvergunning voor het opslaan van vaste mest op een mestplaat, aan Oostwoldjerweg 25, 9628TA Siddebu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Het college van burgemeester en wethouders van de gemeente Midden-Groningen heeft besloten om voor de locatie Oostwoldjerweg 25, 9628TA Siddeburen een vergunning op grond van de Omgevingswet te verlenen. Het besluit is op 29 juli 2026 verzonden. De vergunning is verleend voor de volgende activiteit:</text:p>
            <text:p text:style-name="common-al">•             Opslaan dierlijke meststoffen (Omgevingsplan)</text:p>
            <text:p text:style-name="common-al">
            <text:span text:style-name="nadrukvet">Publicatie en inzage</text:span>
          </text:p>
            <text:p text:style-name="common-al">Wij maken dit besluit bekend op <text:a xlink:href="http://www.officielebekendmakingen.nl" xlink:type="simple">www.officielebekendmakingen.nl</text:a>. Het besluit en de bijbehorende stukken liggen zes weken ter inzage. U kunt deze inzien in het gemeentehuis van de gemeente Midden-Groningen.</text:p>
            <text:p text:style-name="common-al">
            <text:span text:style-name="nadrukvet">Bezwaar</text:span>
          </text:p>
            <text:p text:style-name="common-al">Bent u het niet eens met dit besluit? Dan kan door belanghebbenden binnen zes weken een bezwaarschrift worden ingediend. De bezwaartermijn begint op de dag na de verzenddatum van dit besluit.</text:p>
            <text:p text:style-name="common-al">U stuurt het bezwaar naar: College van burgemeester en wethouders van gemeente Midden-Groningen, Postbus 75, 9600 AB Hoogezand.</text:p>
            <text:p text:style-name="common-al">Uw bezwaarschrift bevat:</text:p>
            <text:p text:style-name="common-al">•             uw naam en adres</text:p>
            <text:p text:style-name="common-al">•             de datum</text:p>
            <text:p text:style-name="common-al">•             een omschrijving van het besluit</text:p>
            <text:p text:style-name="common-al">•             de reden van bezwaar</text:p>
            <text:p text:style-name="common-al">Voeg een kopie van dit besluit toe en onderteken uw bezwaar. Meer informatie vindt u op www.rechtspraak.nl.</text:p>
            <text:p text:style-name="common-al">
            <text:span text:style-name="nadrukvet">Voorlopige voorziening</text:span>
          </text:p>
            <text:p text:style-name="common-al">Het indienen van een bezwaarschrift schorst de inwerkingtreding van dit besluit niet. Als de uitvoering van het besluit onherstelbare gevolgen met zich meebrengt, dan kunt u daarnaast een voorlopige voorziening aanvragen bij de voorzieningenrechter van de Rechtbank Noord-Nederland.</text:p>
            <text:p text:style-name="common-al">Aan het indienen van een verzoek om een voorlopige voorziening zijn kosten (griffierecht) verbonden. Meer informatie en uitleg over het indienen van een voorlopige voorziening vindt u op www.rechtspraak.nl.</text:p>
            <text:p text:style-name="common-al">
            <text:span text:style-name="nadrukvet">Informatie</text:span>
          </text:p>
            <text:p text:style-name="last-al">Voor nadere informatie kunt u contact opnemen met gemeente Midden-Groningen, Gorecht-Oost 157, 9603 AE Hoogezand, telefoonnummer 0598-3737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39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78</meta:user-defined>
    <meta:user-defined meta:name="DCTERMS.abstract">Betreft: Aanvraag op locatie Oostwoldjerweg 25, 9628TA Siddeburen</meta:user-defined>
    <dc:language>nl</dc:language>
    <meta:user-defined meta:name="OVERHEIDop.locatietype/OVERHEIDop.gebiedsmarkering">Vlak</meta:user-defined>
    <meta:user-defined meta:name="DC.title">Verleende door ODG behandelde Omgevingsvergunning voor het opslaan van vaste mest op een mestplaat, aan Oostwoldjerweg 25, 9628TA Siddeburen</meta:user-defined>
    <meta:user-defined meta:name="DCTERMS.W3CDTF/DCTERMS.available">2026-08-05</meta:user-defined>
    <meta:user-defined meta:name="DCTERMS.W3CDTF/OVERHEIDop.jaargang">2026</meta:user-defined>
    <meta:user-defined meta:name="OVERHEIDop.publicationIssue">373990</meta:user-defined>
    <meta:user-defined meta:name="OVERHEIDop.GmbID/DC.identifier">gmb-2026-373990</meta:user-defined>
    <meta:user-defined meta:name="OVERHEIDop.versieInformatie"/>
  </office:meta>
</office:document-meta>
</file>