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ophogen van een tuin, Hegedyk 83, 8457 CG Gersloo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renveen </text:span>
            <text:span text:style-name="nadrukvet">Melding Milieubelastende activiteit </text:span>
          </text:p>
            <text:p text:style-name="common-al">
            
          </text:p>
            <text:p text:style-name="common-al">Kennisgeving ontvangst melding Hegedyk 83, 8457 CG Gersloot, Verzoeklocatie 2026073000655.</text:p>
            <text:p text:style-name="common-al">
            
          </text:p>
            <text:p text:style-name="common-al">Burgemeester en wethouders van Heerenveen maken bekend dat zij een melding hebben ontvangen met betrekking tot het ophogen van een tuin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vsa@fumo.nl  Vermeld in uw correspondentie ook het kenmerk: SAM-308519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398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8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8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6.57207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 ophogen van een tuin, Hegedyk 83, 8457 CG Gersloo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988</meta:user-defined>
    <meta:user-defined meta:name="OVERHEIDop.GmbID/DC.identifier">gmb-2026-373988</meta:user-defined>
    <meta:user-defined meta:name="OVERHEIDop.versieInformatie"/>
  </office:meta>
</office:document-meta>
</file>