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aanleggen en gebruiken van een gesloten bodemenergiesysteem aan Oude Kerkweg 34b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p grond Besluit activiteiten leefomgeving (Bal) </text:span>
          </text:p>
            <text:list text:style-name="id1-3-2-1-1-2">
              <text:list-item text:style-override="id1-3-2-1-1-2-1">
                <text:number>•</text:number>
                <text:p text:style-name="al">Oude Kerkweg 34b, het aanleggen en gebruiken van een gesloten bodemenergiesysteem;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7398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attem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aanleggen en gebruiken van een gesloten bodemenergiesysteem aan Oude Kerkweg 34b te Hatte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87</meta:user-defined>
    <meta:user-defined meta:name="OVERHEIDop.GmbID/DC.identifier">gmb-2026-373987</meta:user-defined>
    <meta:user-defined meta:name="OVERHEIDop.versieInformatie"/>
  </office:meta>
</office:document-meta>
</file>