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stel 184-2 1017A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een dakopbouw en dakkapel op het achterhuis</text:p>
            <text:p text:style-name="common-al">Zaakadres: Amstel 184-2 1017AG Amsterdam</text:p>
            <text:p text:style-name="common-al">Datum ontvangst: 03-07-2026</text:p>
            <text:p text:style-name="common-al">Zaaknummer: Z2026-029723</text:p>
            <text:p text:style-name="common-al">DSO-nummer: 202607030177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98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723</meta:user-defined>
    <meta:user-defined meta:name="DCTERMS.abstract">het plaatsen van een dakopbouw en dakkapel op het achter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mstel 184-2 1017AG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85</meta:user-defined>
    <meta:user-defined meta:name="OVERHEIDop.GmbID/DC.identifier">gmb-2026-373985</meta:user-defined>
    <meta:user-defined meta:name="OVERHEIDop.versieInformatie"/>
  </office:meta>
</office:document-meta>
</file>